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Molenweg 23 in Koew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3 juli 2026 een aanvraag met zaaknummer <text:span text:style-name="nadrukvet">Z2026-00001307</text:span> hebben ontvangen voor het herbouwen van de kap van de woning en het realiseren van een aanbouw op de locatie <text:span text:style-name="nadrukvet">Molenweg 23 in Koewacht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30 juli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20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07</meta:user-defined>
    <meta:user-defined meta:name="DCTERMS.abstract">Ingekomen aanvraag - Molenweg 23 in Koewacht</meta:user-defined>
    <dc:language>nl</dc:language>
    <meta:user-defined meta:name="OVERHEIDop.locatietype/OVERHEIDop.gebiedsmarkering">Vlak</meta:user-defined>
    <meta:user-defined meta:name="DC.title">Ingekomen aanvraag - Molenweg 23 in Koewa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070</meta:user-defined>
    <meta:user-defined meta:name="OVERHEIDop.GmbID/DC.identifier">gmb-2026-362070</meta:user-defined>
    <meta:user-defined meta:name="OVERHEIDop.versieInformatie"/>
  </office:meta>
</office:document-meta>
</file>