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49, Diverse locatie in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aanvraag omgevingsvergunning ontvangen voor Kappen bomen zonder toekomst locatie Diverse locatie in Ridderkerk . De aanvraag is geregistreerd onder zaaknummer Z2026-00000649. Voor meer informatie over deze aanvraag kunt u contact opnemen met het team Vergunningverlening, Toezicht en Handhaving via telefoonnummer 0180 451 234.</text:p>
            <text:p text:style-name="common-al">Bijlagen in het Gemeenteblad.</text:p>
            <text:p text:style-name="common-al">Het college van Burgemeester en Wethouders van gemeente Ridderkerk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0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0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0649</meta:user-defined>
    <meta:user-defined meta:name="DCTERMS.abstract">Het kappen van bomen zonder toekomst</meta:user-defined>
    <dc:language>nl</dc:language>
    <meta:user-defined meta:name="OVERHEIDop.locatietype/OVERHEIDop.gebiedsmarkering">Woonplaats</meta:user-defined>
    <meta:user-defined meta:name="DC.title">Kennisgeving aanvraag omgevingsvergunning Z2026-00000649, Diverse locatie in Ridderkerk</meta:user-defined>
    <meta:user-defined meta:name="DCTERMS.W3CDTF/DCTERMS.available">2026-07-30</meta:user-defined>
    <meta:user-defined meta:name="DCTERMS.W3CDTF/OVERHEIDop.jaargang">2026</meta:user-defined>
    <meta:user-defined meta:name="OVERHEIDop.externeBijlage">Te vellen bomen vergunplichtig|exb-2026-27018</meta:user-defined>
    <meta:user-defined meta:name="OVERHEIDop.publicationIssue">362067</meta:user-defined>
    <meta:user-defined meta:name="OVERHEIDop.GmbID/DC.identifier">gmb-2026-362067</meta:user-defined>
    <meta:user-defined meta:name="OVERHEIDop.versieInformatie"/>
  </office:meta>
</office:document-meta>
</file>