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iggelaerstraat 5, 2596 T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de verleende vergunning met kenmerk VTH2024-08877 d.d. 09-04-2025 voor het plaatsen van een schuur met overkapping in de achtertuin van de woning aan de Kiggelaerstraat 5. De wijziging bestaat uit het realiseren van een hogere schuur met overkapping en het aanpassen van de achterzijde</text:p>
            <text:p text:style-name="common-al"/>
            <text:p text:style-name="common-al">Ons kenmerk: VTH2026-5490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Kiggelaerstraat 5, 2596 TL 's-Gravenhage</text:p>
            <text:p text:style-name="common-al">
            
          </text:p>
            <text:p text:style-name="common-al">
            <text:span text:style-name="nadrukvet">
              <text:span text:style-name="nadrukcur">Datum bekendmaking besluit:</text:span>
            </text:span>
          </text:p>
            <text:p text:style-name="common-al">23-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06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6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6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905</meta:user-defined>
    <meta:user-defined meta:name="DCTERMS.abstract">het gewijzigd uitvoeren van de verleende vergunning met kenmerk VTH2024-08877 d.d. 09-04-2025 voor het plaatsen van een schuur met overkapping in de achtertuin van de woning aan de Kiggelaerstraat 5. De wijziging bestaat uit het realiseren van een hogere schuur met overkapping en het aanpassen van d</meta:user-defined>
    <dc:language>nl</dc:language>
    <meta:user-defined meta:name="DC.title">Omgevingsvergunning - Beschikking Verleend, Kiggelaerstraat 5, 2596 TL 's-Gravenhage</meta:user-defined>
    <meta:user-defined meta:name="OVERHEIDop.datumEindeReactietermijn">2026-09-03</meta:user-defined>
    <meta:user-defined meta:name="OVERHEIDop.terinzageleggingBG">https://www.digitale-inzage.nl/Den%20Haag/dossier/SmFcsfqkWUmgq1z3yfbU8g</meta:user-defined>
    <meta:user-defined meta:name="OVERHEIDop.locatietype/OVERHEIDop.gebiedsmarkering">GeometrieRef</meta:user-defined>
    <meta:user-defined meta:name="DCTERMS.W3CDTF/DCTERMS.available">2026-07-27</meta:user-defined>
    <meta:user-defined meta:name="DCTERMS.W3CDTF/OVERHEIDop.jaargang">2026</meta:user-defined>
    <meta:user-defined meta:name="OVERHEIDop.externeBijlage">afwijkvergunning|exb-2026-27015</meta:user-defined>
    <meta:user-defined meta:name="OVERHEIDop.externeBijlage">Overzicht oplegger|exb-2026-27016</meta:user-defined>
    <meta:user-defined meta:name="OVERHEIDop.externeBijlage">Verlening aanvraag|exb-2026-27017</meta:user-defined>
    <meta:user-defined meta:name="OVERHEIDop.publicationIssue">362066</meta:user-defined>
    <meta:user-defined meta:name="OVERHEIDop.GmbID/DC.identifier">gmb-2026-362066</meta:user-defined>
    <meta:user-defined meta:name="OVERHEIDop.versieInformatie"/>
  </office:meta>
</office:document-meta>
</file>