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euwenwerf 129 1018K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muurdoorbraak ten behoeve van een woning</text:p>
            <text:p text:style-name="common-al">Zaakadres: Leeuwenwerf 129 1018KB Amsterdam</text:p>
            <text:p text:style-name="common-al">Datum ontvangst: 29-06-2026</text:p>
            <text:p text:style-name="common-al">Zaaknummer: Z2026-028700</text:p>
            <text:p text:style-name="common-al">DSO-nummer: 20260629019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05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700</meta:user-defined>
    <meta:user-defined meta:name="DCTERMS.abstract">maken van een muurdoorbraak ten behoeve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euwenwerf 129 1018KB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59</meta:user-defined>
    <meta:user-defined meta:name="OVERHEIDop.GmbID/DC.identifier">gmb-2026-362059</meta:user-defined>
    <meta:user-defined meta:name="OVERHEIDop.versieInformatie"/>
  </office:meta>
</office:document-meta>
</file>