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Hambakenweg 3, Ingekomen aanvraag Omgevingsvergunning,  het wijzigen van reclame inrichting van Total Energies en bonjour naar Cirkle 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wijzigen van reclame inrichting van Total Energies en bonjour naar Cirkle K</text:p>
            <text:p text:style-name="common-al"/>
            <text:p text:style-name="common-al">
            <text:span text:style-name="nadrukvet">Adres of locatie</text:span>: Hambakenweg 3, 5231 DA 's-Hertogenbosch</text:p>
            <text:p text:style-name="common-al">
            <text:span text:style-name="nadrukvet">Omschrijving</text:span>: het wijzigen van reclame inrichting van Total Energies en bonjour naar Cirkle K</text:p>
            <text:p text:style-name="common-al">
            <text:span text:style-name="nadrukvet">Kenmerknummer</text:span>: 079619665345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205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meta:user-defined meta:name="OVERHEIDop.referentienummer">079619665345</meta:user-defined>
    <dc:language>nl</dc:language>
    <meta:user-defined meta:name="OVERHEIDop.locatietype/OVERHEIDop.gebiedsmarkering">Punt</meta:user-defined>
    <meta:user-defined meta:name="DC.title">Hambakenweg 3, Ingekomen aanvraag Omgevingsvergunning,  het wijzigen van reclame inrichting van Total Energies en bonjour naar Cirkle 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2056</meta:user-defined>
    <meta:user-defined meta:name="OVERHEIDop.GmbID/DC.identifier">gmb-2026-362056</meta:user-defined>
    <meta:user-defined meta:name="OVERHEIDop.versieInformatie"/>
  </office:meta>
</office:document-meta>
</file>