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oorgenomen verkoop percelen grond ter plaatse van Prins Willem-Alexanderplein 4, Meeslaan 16, Fruitpad 202 en Ruisvoorn 11 in Tiel</text:p>
      <text:section text:name="regeling_id1-3-2" text:style-name="regeling">
        <text:section text:name="aanhef_id1-3-2-1" text:style-name="aanhef">
          <text:section text:name="preambule_id1-3-2-1-1" text:style-name="preambule">
            <text:p text:style-name="al">De gemeente Tiel geeft hierbij kennis van haar voornemen tot verkoop van de percelen gelegen:</text:p>
            <text:p text:style-name="al"/>
            <text:list text:style-name="id1-3-2-1-1-3">
              <text:list-item text:style-override="id1-3-2-1-1-3-1">
                <text:number>1.</text:number>
                <text:p text:style-name="al">op het perceel grond ter grootte van ca. 28 m², plaatselijk bekend nabij Prins Willem-Alexanderplein 4 in Tiel, kadastraal bekend gemeente Tiel, sectie H, nummer 939;</text:p>
              </text:list-item>
              <text:list-item text:style-override="id1-3-2-1-1-3-2">
                <text:number>2.</text:number>
                <text:p text:style-name="al">op het perceel grond ter grootte van ca. 27 m², plaatselijk bekend nabij Meeslaan 16 in Tiel, kadastraal bekend gemeente Tiel, sectie C, nummer 6317;</text:p>
              </text:list-item>
              <text:list-item text:style-override="id1-3-2-1-1-3-3">
                <text:number>3.</text:number>
                <text:p text:style-name="al">op het perceel grond ter grootte van ca. 27 m², plaatselijk bekend nabij Fruitpad 202 in Tiel, kadastraal bekend gemeente Tiel, sectie D, nummer 8170;</text:p>
              </text:list-item>
              <text:list-item text:style-override="id1-3-2-1-1-3-4">
                <text:number>4.</text:number>
                <text:p text:style-name="al">op het perceel grond ter grootte van ca. 34 m², plaatselijk bekend nabij Ruisvoorn 11 in Tiel, kadastraal bekend gemeente Tiel, sectie K, nummer 1896 (ged.);</text:p>
              </text:list-item>
            </text:list>
            <text:p text:style-name="al">aan netbeheerder Liander N.V., voor het plaatsen van een viertal transformatorruimtes ten behoeve van de elektriciteitsvoorziening.</text:p>
            <text:p text:style-name="al">
            <text:span text:style-name="nadrukvet">Motivering</text:span>
          </text:p>
            <text:p text:style-name="al">Gemeente Tiel meent dat netbeheerder Liander N.V. de enige serieuze gegadigde is die in aanmerking komt voor de koop van deze gronden. De beoogde locaties zijn door partijen geschikt bevonden voor de realisatie van nieuwe transformatorruimtes ten behoeve van het verzwaren van het elektriciteitsnetwerk.</text:p>
            <text:p text:style-name="al">Als u het niet eens bent met de voorgenomen verkoop, dan dient u dat binnen 20 kalenderdagen na publicatie op <text:a xlink:href="https://www.tiel.nl/uitgifte-onroerend-goed-een-op-een" xlink:type="simple">www.tiel.nl</text:a> (voor 13 augustus 2026) kenbaar te maken door een kort geding aanhangig te maken bij de voorzieningenrechter van de rechtbank Gelderland.</text:p>
            <text:p text:style-name="al">Als u vragen heeft over deze beoogde verkoop dan kunt u per e-mail contact opnemen via <text:a xlink:href="mailto:gronden@tiel.nl" xlink:type="simple">gronden@tiel.nl</text:a>.</text:p>
            <text:p text:style-name="al">De gemeente Tiel geeft hiermee uitvoering aan de uitspraak van de Hoge Raad in het 'Didam'-arrest van 26 november 2021. Lees meer over deze uitspraak en de consequenties op de website van de <text:a xlink:href="https://uitspraken.rechtspraak.nl/details?id=ECLI:NL:HR:2021:1778" xlink:type="simple">Rijksoverheid</text:a><text:a xlink:href="https://www.rijksoverheid.nl/" xlink:type="simple">.</text:a></text:p>
            <text:p text:style-name="al"/>
            <text:p text:style-name="al">Tiel, 28 juli 2026</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6205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5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5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Tiel</meta:user-defined>
    <meta:user-defined meta:name="OVERHEID.Informatietype/DC.type">officiële publicatie</meta:user-defined>
    <meta:user-defined meta:name="OVERHEIDop.Rubriek/DC.type">overige overheidsinformatie</meta:user-defined>
    <meta:user-defined meta:name="OVERHEID.Gemeente/OVERHEID.authority">Tiel</meta:user-defined>
    <meta:user-defined meta:name="OVERHEID.Gemeente/DCTERMS.publisher">Tiel</meta:user-defined>
    <meta:user-defined meta:name="OVERHEID.TaxonomieBeleidsagendaDecentraal/OVERHEID.category">Bestuur | Organisatie en beleid</meta:user-defined>
    <meta:user-defined meta:name="DCTERMS.abstract">Voorgenomen verkoop percelen grond ter plaatse van Prins Willem-Alexanderplein 4, Meeslaan 16, Fruitpad 202 en Ruisvoorn 11 in Tiel</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Weg</meta:user-defined>
    <meta:user-defined meta:name="DC.title">Voorgenomen verkoop percelen grond ter plaatse van Prins Willem-Alexanderplein 4, Meeslaan 16, Fruitpad 202 en Ruisvoorn 11 in Tiel</meta:user-defined>
    <meta:user-defined meta:name="DCTERMS.W3CDTF/DCTERMS.available">2026-07-28</meta:user-defined>
    <meta:user-defined meta:name="DCTERMS.W3CDTF/OVERHEIDop.jaargang">2026</meta:user-defined>
    <meta:user-defined meta:name="OVERHEIDop.publicationIssue">362053</meta:user-defined>
    <meta:user-defined meta:name="OVERHEIDop.GmbID/DC.identifier">gmb-2026-362053</meta:user-defined>
    <meta:user-defined meta:name="OVERHEIDop.versieInformatie"/>
  </office:meta>
</office:document-meta>
</file>