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Scheepstimmermanstraat 100 1019W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creëren van een muurdoorbraak</text:p>
            <text:p text:style-name="common-al">Besluit: verleend</text:p>
            <text:p text:style-name="common-al">Besluit verzonden op: 24-07-2026</text:p>
            <text:p text:style-name="common-al">Zaakadres: Scheepstimmermanstraat 100 1019WZ Amsterdam</text:p>
            <text:p text:style-name="common-al">Zaaknummer: Z2026-015582</text:p>
            <text:p text:style-name="common-al">DSO-nummer: 202604080153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558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05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5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5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582</meta:user-defined>
    <meta:user-defined meta:name="DCTERMS.abstract">creëren van een muurdoorbra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Scheepstimmermanstraat 100 1019WZ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052</meta:user-defined>
    <meta:user-defined meta:name="OVERHEIDop.GmbID/DC.identifier">gmb-2026-362052</meta:user-defined>
    <meta:user-defined meta:name="OVERHEIDop.versieInformatie"/>
  </office:meta>
</office:document-meta>
</file>