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- asbestsanering hoofdgebouw, Buurtweg 57 Bru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uurtweg 57 Brummen</text:p>
            <text:p text:style-name="common-al">Voor: Melding mba compact asbest - asbestsanering hoofdgebouw</text:p>
            <text:p text:style-name="common-al">Zaakcode: ODV2026MAB01919</text:p>
            <text:p text:style-name="common-al">Dso verzoeknummer: 2026071401586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6202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asbest - asbestsanering hoofdgebouw, Buurtweg 57 Brum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27</meta:user-defined>
    <meta:user-defined meta:name="OVERHEIDop.GmbID/DC.identifier">gmb-2026-362027</meta:user-defined>
    <meta:user-defined meta:name="OVERHEIDop.versieInformatie"/>
  </office:meta>
</office:document-meta>
</file>