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3 eiken, Noord Eschmarkerrondweg t.h.v. Lippehorst</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common-al">
            
          </text:p>
            <text:p text:style-name="common-al">Op 22 juli 2026 hebben wij een aanvraag ontvangen voor het kappen van 3 eiken op de locatie Noord Eschmarkerrondweg t.h.v. Lippehorst. De aanvraag is geregistreerd onder zaaknummer 0153Z2607-0628.</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6201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1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1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628</meta:user-defined>
    <dc:language>nl</dc:language>
    <meta:user-defined meta:name="OVERHEIDop.locatietype/OVERHEIDop.gebiedsmarkering">Vlak</meta:user-defined>
    <meta:user-defined meta:name="DC.title">Kennisgeving ontvangst aanvraag het kappen van 3 eiken, Noord Eschmarkerrondweg t.h.v. Lippehorst</meta:user-defined>
    <meta:user-defined meta:name="DCTERMS.W3CDTF/DCTERMS.available">2026-08-05</meta:user-defined>
    <meta:user-defined meta:name="DCTERMS.W3CDTF/OVERHEIDop.jaargang">2026</meta:user-defined>
    <meta:user-defined meta:name="OVERHEIDop.publicationIssue">362011</meta:user-defined>
    <meta:user-defined meta:name="OVERHEIDop.GmbID/DC.identifier">gmb-2026-362011</meta:user-defined>
    <meta:user-defined meta:name="OVERHEIDop.versieInformatie"/>
  </office:meta>
</office:document-meta>
</file>