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straatbarbecue in het kader van burendag op 26 september 2026 op de locatie Op het grasveld t.h.v. Mina Krüseman-erf 296 te Dordrecht zaaknummer 900368384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straatbarbecue in het kader van burendag op 26 september 2026 op de locatie Op het grasveld t.h.v. Mina Krüseman-erf 296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198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8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8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straatbarbecue in het kader van burendag op 26 september 2026 op de locatie Op het grasveld t.h.v. Mina Krüseman-erf 296 te Dordrecht zaaknummer 9003683849</meta:user-defined>
    <meta:user-defined meta:name="DCTERMS.W3CDTF/DCTERMS.available">2026-07-28</meta:user-defined>
    <meta:user-defined meta:name="DCTERMS.W3CDTF/OVERHEIDop.jaargang">2026</meta:user-defined>
    <meta:user-defined meta:name="OVERHEIDop.publicationIssue">361988</meta:user-defined>
    <meta:user-defined meta:name="OVERHEIDop.GmbID/DC.identifier">gmb-2026-361988</meta:user-defined>
    <meta:user-defined meta:name="OVERHEIDop.versieInformatie"/>
  </office:meta>
</office:document-meta>
</file>