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verleende omgevingsvergunning - Kerkplein 2, 3941 HV Doorn, aanpassen gevel i.v.m nieuw tourniquet (RX2026-00001091, 21 jul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verleend:</text:p>
            <text:p text:style-name="common-al">Kerkplein 2, 3941 HV Doorn, aanpassen gevel i.v.m nieuw tourniquet (RX2026-00001091, 21 jul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361984</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4</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1984</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RX2026-00001091</meta:user-defined>
    <meta:user-defined meta:name="DCTERMS.abstract">Kerkplein 2, 3941HV Doorn, aanpassen gevel i.v.m nieuw tourniquet (RX2026-00001091, 21 juli 2026)</meta:user-defined>
    <dc:language>nl</dc:language>
    <meta:user-defined meta:name="OVERHEIDop.locatietype/OVERHEIDop.gebiedsmarkering">Vlak</meta:user-defined>
    <meta:user-defined meta:name="DC.title">Gemeente Utrechtse Heuvelrug, verleende omgevingsvergunning - Kerkplein 2, 3941 HV Doorn, aanpassen gevel i.v.m nieuw tourniquet (RX2026-00001091, 21 juli 2026)</meta:user-defined>
    <meta:user-defined meta:name="DCTERMS.W3CDTF/DCTERMS.available">2026-07-28</meta:user-defined>
    <meta:user-defined meta:name="DCTERMS.W3CDTF/OVERHEIDop.jaargang">2026</meta:user-defined>
    <meta:user-defined meta:name="OVERHEIDop.publicationIssue">361984</meta:user-defined>
    <meta:user-defined meta:name="OVERHEIDop.GmbID/DC.identifier">gmb-2026-361984</meta:user-defined>
    <meta:user-defined meta:name="OVERHEIDop.versieInformatie"/>
  </office:meta>
</office:document-meta>
</file>