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van de voorgenomen één-op-één verkoopprocedure van gemeentelijke onroerende zaak in Houtsdonk te Helmond</text:p>
      <text:section text:name="zakelijke-mededeling_id1-3-2" text:style-name="zakelijke-mededeling">
        <text:section text:name="zakelijke-mededeling-tekst_id1-3-2-1" text:style-name="zakelijke-mededeling-tekst">
          <text:section text:name="tekst_id1-3-2-1-1" text:style-name="tekst">
            <text:p text:style-name="common-al">De gemeente Helmond maakt bekend dat zij op 7 juli 2026 heeft besloten om het voornemen tot verkoop van de gemeentelijke onroerende zaken in het Gemeenteblad van 13 mei 2026 met Nr. 218605 in te trekken, althans om het voornemen niet te effectueren en op basis van de criteria die in de publicatie van 13 mei 2026 zijn genoemd géén (onderhandse) koopovereenkomst aan te gaan met betrekking tot de onroerende zaken die in de publicatie van 13 mei 2026 zijn genoemd. </text:p>
            <text:p text:style-name="common-al">De gemeente Helmond heeft in de bekendmaking van 13 mei 2026 het voornemen geuit om met Hendriks Coppelmans Ontwikkeling I B.V. en Cedrus Vastgoed Ontwikkeling B.V. (hierna: <text:span text:style-name="nadrukcur">‘de Partijen’</text:span>) een (onderhandse) koop-ontwikkelovereenkomst aan te gaan voor de verkoop van de percelen grond, kadastraal bekend gemeente Helmond, sectie H, nummers 1810, 2019 en 2023 (allen gedeeltelijk), gelegen in het stadsdeel Helmond West-Houtsdonk, groot ca. 8000 m2, te Helmond. Hierbij is aangegeven dat de gemeente uitvoering geeft aan het Didam I-arrest (HR 26 november 2021, ECLI:NL:HR:2021:1778). Op basis van dat arrest dient de gemeente bij de verkoop van onroerende zaken in principe mededingingsruimte te bieden en potentiële gegadigden gelegenheid te bieden om mee te dingen naar een onroerende zaak, tenzij op basis van objectieve, toetsbare en redelijke criteria op voorhand vaststaat of redelijkerwijs mag worden aangenomen dat er slechts één serieuze gegadigde in aanmerking komt voor de (aan)koop van de onroerende zaak. </text:p>
            <text:p text:style-name="common-al">De gemeente Helmond heeft in de publicatie van 13 mei 2026 criteria genoemd die volgens de gemeente Helmond er toe leiden dat de Partijen de enige serieuze gegadigde voor de (aan)koop van de hiervoor genoemde onroerende zaken zijn. Bij nader inzien heeft de gemeente echter geconstateerd dat de criteria die in de publicatie van 13 mei 2026 zijn genoemd onvoldoende objectieve, toetsbare en redelijke criteria zijn. Gelet daarop heeft de gemeente Helmond op 7 juli 2026 besloten om het voornemen dat is vervat in de publicatie van 13 mei 2026 in te trekken. </text:p>
            <text:p text:style-name="last-al">De gemeente Helmond zal zich de komende tijd beraden over de vraag of, en zo ja, op welke wijze, de onroerende zaken zoals genoemd in de publicatie van 13 mei 2026 worden verkocht. De gemeente zal nadere informatie publiceren als de gemeente besluit om de onroerende zaken zoals genoemd in de publicatie van 13 mei 2026 (alsnog) te verk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6194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Intrekking van de voorgenomen één-op-één verkoopprocedure van gemeentelijke onroerende zaak in Houtsdonk te Helmond</meta:user-defined>
    <meta:user-defined meta:name="DCTERMS.W3CDTF/DCTERMS.available">2026-07-30</meta:user-defined>
    <meta:user-defined meta:name="DCTERMS.W3CDTF/OVERHEIDop.jaargang">2026</meta:user-defined>
    <meta:user-defined meta:name="OVERHEIDop.publicationIssue">361945</meta:user-defined>
    <meta:user-defined meta:name="OVERHEIDop.GmbID/DC.identifier">gmb-2026-361945</meta:user-defined>
    <meta:user-defined meta:name="OVERHEIDop.versieInformatie"/>
  </office:meta>
</office:document-meta>
</file>