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egalisatie verzoek dakkapel, Hoge Rijndijk 316 2314A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971</text:p>
            <text:p text:style-name="common-al">
            <text:span text:style-name="nadrukvet">Ingekomen:</text:span> 23-07-2026</text:p>
            <text:p text:style-name="common-al">
            <text:span text:style-name="nadrukvet">Locatie:</text:span> Hoge Rijndijk 316 2314AN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971" xlink:type="simple">publicatiesomgevingsvergunningen@leiden.nl</text:a> de volgende gegevens:</text:p>
            <text:p text:style-name="common-al">-het kenmerk van de aanvraag: Z/26/401997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19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971</meta:user-defined>
    <meta:user-defined meta:name="DCTERMS.abstract">legalisatie verzoek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legalisatie verzoek dakkapel, Hoge Rijndijk 316 2314AN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98_Samenvatting 000|exb-2026-27008</meta:user-defined>
    <meta:user-defined meta:name="OVERHEIDop.publicationIssue">361939</meta:user-defined>
    <meta:user-defined meta:name="OVERHEIDop.GmbID/DC.identifier">gmb-2026-361939</meta:user-defined>
    <meta:user-defined meta:name="OVERHEIDop.versieInformatie"/>
  </office:meta>
</office:document-meta>
</file>