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getrokken aanvraag omgevingsvergunning verlengen afvoerpijp Hoogeindsestraat 6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aanvraag voor een omgevingsvergunning is ingetrokken voor verlengen afvoerpijp Hoogeindsestraat 6 Tiel, ontvangstdatum 24-7-2026.</text:p>
            <text:p text:style-name="common-al"/>
            <text:p text:style-name="common-al">
            <text:span text:style-name="nadrukvet">Heeft u vragen over deze ingetrokken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28 juli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6193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3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3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Een aanvraag voor een omgevingsvergunning is ingetrokken voor verlengen afvoerpijp Hoogeindsestraat 6 Tiel, ontvangstdatum 24-7-2026.</meta:user-defined>
    <dc:language>nl</dc:language>
    <meta:user-defined meta:name="OVERHEIDop.locatietype/OVERHEIDop.gebiedsmarkering">Adres</meta:user-defined>
    <meta:user-defined meta:name="DC.title">Kennisgeving ingetrokken aanvraag omgevingsvergunning verlengen afvoerpijp Hoogeindsestraat 6 Tie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932</meta:user-defined>
    <meta:user-defined meta:name="OVERHEIDop.GmbID/DC.identifier">gmb-2026-361932</meta:user-defined>
    <meta:user-defined meta:name="OVERHEIDop.versieInformatie"/>
  </office:meta>
</office:document-meta>
</file>