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enlijst college 14-07-2026 gemeente Oisterwijk</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heeft in de vergadering van 14-07-2026 de volgende besluiten genomen:</text:p>
            <text:p text:style-name="al"/>
            <text:p text:style-name="al">
            <text:span text:style-name="nadrukvet">Collegevoorstel Dienstverleningsovereenkomst Leerplicht Doorstroompunt Midden-Brabant</text:span>
          </text:p>
            <text:p text:style-name="al"> Het college heeft besloten om een nieuwe dienstverleningsovereenkomst voor de taken van Leerplicht en het Doorstroompunt Midden-Brabant aan te gaan. De bestaande samenwerkingsafspraken met de gemeente Tilburg ten aanzien van de uitvoering van de leerplicht- en doorstroompunttaken moesten geactualiseerd worden. Per 1 januari 2026 hebben er namelijk wetswijzigingen plaatsgevonden door de inwerkingtreding van de Wet van school naar duurzaam werk.</text:p>
            <text:p text:style-name="al"/>
            <text:p text:style-name="al">
            <text:span text:style-name="nadrukvet">Collegevoorstel tijdelijke invulling De Lind 44</text:span>
          </text:p>
            <text:p text:style-name="al">Het college heeft besloten om het pand aan De Lind 44 na de verhuizing naar het nieuwe gemeentekantoor tijdelijk te verhuren als kantoorruimten. De tijdelijke invulling geldt voor een periode van minimaal twee jaar. Bij de verhuur gaat de voorkeur uit naar startende ondernemers. Om geschikte huurders te vinden en het verhuurproces te begeleiden, wordt een bedrijfsmakelaar ingeschakeld. De gemeenteraad wordt over dit besluit geïnformeerd via een raadsinformatiebrief.</text:p>
            <text:p text:style-name="al"/>
            <text:p text:style-name="al">
            <text:span text:style-name="nadrukvet">Nadere regels jeugdhulp 2026</text:span>
          </text:p>
            <text:p text:style-name="al">Het college heeft besloten om de Nadere regels Jeugdhulp gemeente Oisterwijk 2026 vast te stellen en daarmee de Nadere regels Jeugdhulp 2024 in te trekken. Deze regels worden vastgesteld om nieuwe tarieven door te voeren en andere aanpassingen te verwerken.</text:p>
            <text:p text:style-name="al"/>
            <text:p text:style-name="al">
            <text:span text:style-name="nadrukvet">Collegevoorstel koop-/bouwclaimovereenkomst en Masterplan Groen Pannenschuur</text:span>
          </text:p>
            <text:p text:style-name="al">De gemeente Oisterwijk werkt aan de gebiedsontwikkeling Pannenschuur VI. Op een deel van het gebied welke nodig is voor de gebiedsontwikkeling is door de gemeenteraad op 2 juli 2020 een Wet Voorkeursrecht Gemeenten gevestigd. Op deze manier is het voor de gemeente mogelijk een actief grondbeleid te voeren bij de ontwikkeling van een locatie - en door verwerving van het eigendom op percelen zelf- de regie te krijgen. De gemeente heeft overeenstemming bereikt met verschillende partijen in het gebied. De raad wordt over deze ontwikkelingen geïnformeerd met een raadsinformatiebrief. Parallel aan dit proces is en wordt, in samenwerking met de grondeigenaren en ontwikkelaars binnen het plangebied, gewerkt aan de totstandkoming van het masterplan Groen Pannenschuur.</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6191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1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1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Oisterwijk</meta:user-defined>
    <meta:user-defined meta:name="OVERHEID.Informatietype/DC.type">officiële publicatie</meta:user-defined>
    <meta:user-defined meta:name="OVERHEIDop.Rubriek/DC.type">overige overheidsinformatie</meta:user-defined>
    <meta:user-defined meta:name="OVERHEID.Gemeente/OVERHEID.authority">Oisterwijk</meta:user-defined>
    <meta:user-defined meta:name="OVERHEID.Gemeente/DCTERMS.publisher">Oisterwijk</meta:user-defined>
    <meta:user-defined meta:name="OVERHEID.TaxonomieBeleidsagendaDecentraal/OVERHEID.category">Bestuur | Organisatie en beleid</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Besluitenlijst college 14-07-2026 gemeente Oisterwijk</meta:user-defined>
    <meta:user-defined meta:name="DCTERMS.W3CDTF/DCTERMS.available">2026-07-28</meta:user-defined>
    <meta:user-defined meta:name="DCTERMS.W3CDTF/OVERHEIDop.jaargang">2026</meta:user-defined>
    <meta:user-defined meta:name="OVERHEIDop.publicationIssue">361915</meta:user-defined>
    <meta:user-defined meta:name="OVERHEIDop.GmbID/DC.identifier">gmb-2026-361915</meta:user-defined>
    <meta:user-defined meta:name="OVERHEIDop.versieInformatie"/>
  </office:meta>
</office:document-meta>
</file>