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nieuwbouw woning zijweg Oude Tielseweg 1 Wadeno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nieuwbouw woning zijweg Oude Tielseweg 1 Wadenoijen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23-7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28 juli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6189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9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9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Aanvraag vergunning voor nieuwbouw woning zijweg Oude Tielseweg 1 Wadenoijen ontvangstdatum 23-7-2026.</meta:user-defined>
    <dc:language>nl</dc:language>
    <meta:user-defined meta:name="OVERHEIDop.locatietype/OVERHEIDop.gebiedsmarkering">Adres</meta:user-defined>
    <meta:user-defined meta:name="DC.title">Aanvraag vergunning voor nieuwbouw woning zijweg Oude Tielseweg 1 Wadenoij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98</meta:user-defined>
    <meta:user-defined meta:name="OVERHEIDop.GmbID/DC.identifier">gmb-2026-361898</meta:user-defined>
    <meta:user-defined meta:name="OVERHEIDop.versieInformatie"/>
  </office:meta>
</office:document-meta>
</file>