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kamerverhuurpand, aan Nieuwe Nonnendaalseweg 63, 6542PB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li 2026 ontving de gemeente een melding brandveilig gebruik voor een kamerverhuurpand aan de Nieuwe Nonnendaalseweg 63, 6542PB Nijmegen. De melding is geregistreerd onder kenmerk Z2026-00004302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189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302</meta:user-defined>
    <meta:user-defined meta:name="DCTERMS.abstract">Betreft: Melding op locatie Nieuwe Nonnendaalseweg 63, 6542PB Nijmegen</meta:user-defined>
    <dc:language>nl</dc:language>
    <meta:user-defined meta:name="OVERHEIDop.locatietype/OVERHEIDop.gebiedsmarkering">Vlak</meta:user-defined>
    <meta:user-defined meta:name="DC.title">Melding brandveilig gebruik kamerverhuurpand, aan Nieuwe Nonnendaalseweg 63, 6542PB Nijme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92</meta:user-defined>
    <meta:user-defined meta:name="OVERHEIDop.GmbID/DC.identifier">gmb-2026-361892</meta:user-defined>
    <meta:user-defined meta:name="OVERHEIDop.versieInformatie"/>
  </office:meta>
</office:document-meta>
</file>