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plaatsen ontgeuringsinstallatie Hoogeindsestraat 6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plaatsen ontgeuringsinstallatie Hoogeindsestraat 6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22-7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28 juli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6188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8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8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plaatsen ontgeuringsinstallatie Hoogeindsestraat 6 Tiel ontvangstdatum 22-7-2026.</meta:user-defined>
    <dc:language>nl</dc:language>
    <meta:user-defined meta:name="OVERHEIDop.locatietype/OVERHEIDop.gebiedsmarkering">Adres</meta:user-defined>
    <meta:user-defined meta:name="DC.title">Aanvraag vergunning voor plaatsen ontgeuringsinstallatie Hoogeindsestraat 6 Tiel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80</meta:user-defined>
    <meta:user-defined meta:name="OVERHEIDop.GmbID/DC.identifier">gmb-2026-361880</meta:user-defined>
    <meta:user-defined meta:name="OVERHEIDop.versieInformatie"/>
  </office:meta>
</office:document-meta>
</file>