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lpertstraat 114, 2597 RW 's-Gravenhage, Stalpertstraat 112, 2597 RW 's-Gravenhage, Stalpertstraat 120, 2597 RW 's-Gravenhage, Stalpertstraat 116, 2597 RW 's-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renoveren van het trapportaal van de panden Stalpertstraat 112 tot en met 122 en het wijzigen van de kozijnen van de erker van Stalpertstraat 116 en 118</text:p>
            <text:p text:style-name="common-al"/>
            <text:p text:style-name="common-al">Ons kenmerk: VTH2026-6474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lpertstraat 114, 2597 RW 's-Gravenhage, Stalpertstraat 112, 2597 RW 's-Gravenhage, Stalpertstraat 120, 2597 RW 's-Gravenhage, Stalpertstraat 116, 2597 RW 's-Gravenhage, Stalpertstraat 118, 2597 RW 's-Gravenhage, Stalpertstraat 122, 2597 RW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87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7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46</meta:user-defined>
    <meta:user-defined meta:name="DCTERMS.abstract">het renoveren van het trapportaal van de panden Stalpertstraat 112 tot en met 122 en het wijzigen van de kozijnen van de erker van Stalpertstraat 116 en 11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Stalpertstraat 114, 2597 RW 's-Gravenhage, Stalpertstraat 112, 2597 RW 's-Gravenhage, Stalpertstraat 120, 2597 RW 's-Gravenhage, Stalpertstraat 116, 2597 RW 's-Grav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74</meta:user-defined>
    <meta:user-defined meta:name="OVERHEIDop.GmbID/DC.identifier">gmb-2026-361874</meta:user-defined>
    <meta:user-defined meta:name="OVERHEIDop.versieInformatie"/>
  </office:meta>
</office:document-meta>
</file>