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Puccinistraat 151, 2551 LL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 een 2 stammige Prunus (stamomtrek 37-53 cm), staande in de voortuin van het perceel Puccinistraat 151</text:p>
            <text:p text:style-name="common-al"/>
            <text:p text:style-name="common-al">Ons kenmerk: VTH2026-64756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oosduin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Puccinistraat 151, 2551 LL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3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1846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4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4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4756</meta:user-defined>
    <meta:user-defined meta:name="DCTERMS.abstract">het kappen van  een 2 stammige Prunus (stamomtrek 37-53 cm), staande in de voortuin van het perceel Puccinistraat 151</meta:user-defined>
    <dc:language>nl</dc:language>
    <meta:user-defined meta:name="OVERHEIDop.locatietype/OVERHEIDop.gebiedsmarkering">Punt</meta:user-defined>
    <meta:user-defined meta:name="DC.title">Omgevingsvergunning - Aangevraagd, Puccinistraat 151, 2551 LL 's-Gravenhage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846</meta:user-defined>
    <meta:user-defined meta:name="OVERHEIDop.GmbID/DC.identifier">gmb-2026-361846</meta:user-defined>
    <meta:user-defined meta:name="OVERHEIDop.versieInformatie"/>
  </office:meta>
</office:document-meta>
</file>