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Zotte Zaterdag Light 2026 op 17-10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0-07-2026 een aanvraag voor een evenementenvergunning ontvangen. De aanvraag heeft zaaknummer 1710298.</text:p>
            <text:p text:style-name="common-al">De aanvraag gaat over:Naam evenement: Zotte Zaterdag Light 2026Datum evenement: van 17-10-2026Locatie evenement: Markt, Achter de Waag en omstrekenActiviteiten: Vermaaksevenement met middeleeuws thema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18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75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Zotte Zaterdag Light 2026 op 17-10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845</meta:user-defined>
    <meta:user-defined meta:name="OVERHEIDop.GmbID/DC.identifier">gmb-2026-361845</meta:user-defined>
    <meta:user-defined meta:name="OVERHEIDop.versieInformatie"/>
  </office:meta>
</office:document-meta>
</file>