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7817a467-7f18-4ecd-95b4-c03ba9e986c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hv Oreganoweg 19 - reserveren van twee parkeerplaatsen voor het opladen van elektrische auto’s</text:p>
      <text:section text:name="regeling_id1-3-2" text:style-name="regeling">
        <text:section text:name="aanhef_id1-3-2-1" text:style-name="aanhef">
          <text:section text:name="context_id1-3-2-1-1" text:style-name="context">
            <text:p text:style-name="context.al">118298-2026 </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elektrische rijders niet de vrijheid hebben om op een willekeurige locatie op te laden, maar dat zij zijn aangewezen op een parkeerplaats met een laadvoorziening;</text:p>
            <text:p text:style-name="considerans.al">dat het daarom wenselijk is, zo niet noodzakelijk, dat er op openbare locaties voldoende mogelijkheden aanwezig zijn om elektrische voertuigen op te laden c.q. dat er voldoende oplaadpunten beschikbaar zijn;</text:p>
            <text:p text:style-name="considerans.al"> dat de gemeente een samenwerkingsovereenkomst is aangegaan met de Provincie Overijssel omtrent het realiseren en exploiteren van laadpalen in de openbare ruimte; </text:p>
            <text:p text:style-name="considerans.al">dat door regionale samenwerking en openbare aanbesteding voldoende schaal voor marktpartijen ontstaat om te investeren in laadinfrastructuur met lage kosten voor overheden en gebruikers;</text:p>
            <text:p text:style-name="considerans.al">dat om de uitrol van elektrische laadinfrastructuur te versnellen het college heeft besloten deel te nemen aan de Overijsselse aanpak slim openbaar laden;</text:p>
            <text:p text:style-name="considerans.al">dat als onderdeel hiervan een plankaart is opgesteld met daarop de globale locaties van de laadpalen aan de hand van een toekomstprognose per wijk (tot en met 2025) en een analyse van de ruimtelijke geschiktheid, zoals bereikbaarheid van de parkeerplaatsen (bij voorkeur in een cluster van parkeervakken of een parkeerterrein), de parkeerdruk en de aansluitmogelijkheden op het laagspanningsnet (in samenwerking met de netbeheerder);</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50 meter van het perceel of de woning van de gebruiker is geen openbaar laadpunt aanwezig);</text:p>
            <text:p text:style-name="considerans.al">- de gebruiker heeft geen parkeergelegenheid op eigen terrein;</text:p>
            <text:p text:style-name="considerans.al">dat met deze randvoorwaarden rekening is gehouden bij het opstellen van de plankaart;</text:p>
            <text:p text:style-name="considerans.al">dat er een verzoek voor het plaatsen van een laadpaal voor het opladen van elektrische voertuigen thv Oreganoweg 19 is ingediend en dat dit verzoek voldoet aan de regeling;</text:p>
            <text:p text:style-name="considerans.al">dat deze locatie is getoetst aan de plankaart en dat er verder niet is gebleken dat er sprake is van onvoldoende parkeergelegenheid in de omgeving, onveilige situaties of onbillijkheden van overwegende aard;</text:p>
            <text:p text:style-name="considerans.al">dat op grond van de regeling er (privaatrechtelijke) toestemming zal worden verleend voor het plaatsen van de laadpaal;</text:p>
            <text:p text:style-name="considerans.al">dat voor het optimale gebruik van de laadpaal de reservering van twee parkeerplaatsen voor alleen het opladen van elektrische voertuigen op dit moment van belang is;</text:p>
            <text:p text:style-name="considerans.al">dat de genoemde weg, wegen c.q. weggedeelten in beheer en onderhoud zijn bij de gemeente Zwolle; </text:p>
            <text:p text:style-name="considerans.al">dat de reservering van de parkeerplaatsen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 </text:p>
            <text:p text:style-name="considerans.al">dat de noodzaak om elektrische voertuigen te kunnen opladen op deze openbare parkeerplaatsen zwaarder weegt dan het gebruik van die parkeerplaatsen door andere voertuigen;</text:p>
            <text:p text:style-name="considerans.al">dat overeenkomstig artikel 24 van het BABW overleg heeft plaatsgevonden met de gemandateerde verkeersadviseur van de politie in de eenheid Oost-Nederland en dat de politie positief heeft geadviseerd;</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span text:style-name="nadrukvet">:</text:span>
          </text:p>
          </text:section>
        </text:section>
        <text:section text:name="regeling-tekst_id1-3-2-2" text:style-name="regeling-tekst">
          <text:section text:name="tekst_id1-3-2-2-1" text:style-name="tekst">
            <text:p text:style-name="common-al">1. door plaatsing van verkeersbord E8c (parkeergelegenheid alleen bestemd voor het opladen van elektrische voertuigen), volgens bijlage 1 van het RVV 1990, voorzien van onderbord OB504 (pijlen waarmee de parkeerplaatsen wordt aangegeven), twee parkeerplaatsen te reserveren voor het opladen van elektrische auto’s thv Oreganoweg 19;</text:p>
            <text:p text:style-name="common-al">2. genoemd verkeersbord aan te brengen zoals op de hieronder ingevoegde situatieschets is aangegeven.</text:p>
            <text:p text:style-name="last-al">
            <draw:frame><draw:text-box><text:section text:name="plaatje_id1-3-2-2-1-3-1" text:style-name="plaatje">
              <text:p text:style-name="illustratie_id1-3-2-2-1-3-1-1"><draw:frame draw:style-name="illustratie_id1-3-2-2-1-3-1-1" text:anchor-type="paragraph" svg:width="100mm" svg:height="63.9mm"><draw:image xlink:href="Pictures/situatietekeningi7817a467-7f18-4ecd-95b4-c03ba9e986c0.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4 juli 2026</text:span>
          </text:p>
          </text:section>
          <text:section text:name="ondertekening_id1-3-2-3-2">
            <text:p><text:span text:style-name="functie">Burgemeester en wethouders van Zwolle, </text:span></text:p>
            <text:p><text:span text:style-name="deze">Namens deze,</text:span></text:p>
            <text:p><text:span text:style-name="ondertekening_naam">
            <text:span text:style-name="voornaam"> A.J. </text:span>
            <text:span text:style-name="achternaam">Troost-Compagner</text:span>
          </text:span></text:p>
            <text:p><text:span text:style-name="functie">medewerker Stadsbeheer en Vitale Wijken </text:span></text:p>
          </text:section>
        </text:section>
        <text:section text:name="bezwaarschrift_id1-3-2-4" text:style-name="bezwaarschrift">
          <text:p text:style-name="bezwaarschrift_top"/>
          <text:p text:style-name="tussenkopvetcur">Mededelingen</text:p>
          <text:p text:style-name="bezwaarschrift_al">
          <text:span text:style-name="nadrukcur">Publicatie</text:span>
        </text:p>
          <text:p text:style-name="bezwaarschrift_al">Bekendmaking van het verkeersbesluit geschiedt digitaal door publicatie in het Gemeenteblad van 17 augustus 2026 (<text:a xlink:href="http://www.zoek.officielebekendmakingen.nl" xlink:type="simple">www.officielebekendmakingen.nl</text:a>). Het besluit ligt zes weken ter inzage bij de afdeling Stadsbeheer en Vitale Wijken,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82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2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2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thv Oreganoweg 1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8298-2026</meta:user-defined>
    <meta:user-defined meta:name="DCTERMS.abstract">Verkeersbesluit thv Oreganoweg 19 - reserveren van twee parkeerplaatsen voor het opladen van elektrische auto’s</meta:user-defined>
    <meta:user-defined meta:name="OVERHEIDop.verkeersbordcode">E8c</meta:user-defined>
    <dc:language>nl</dc:language>
    <meta:user-defined meta:name="OVERHEIDop.locatietype/OVERHEIDop.gebiedsmarkering">Adres</meta:user-defined>
    <meta:user-defined meta:name="DC.title">Verkeersbesluit thv Oreganoweg 19 - reserveren van twee parkeerplaatsen voor het opladen van elektrische auto’s</meta:user-defined>
    <meta:user-defined meta:name="DCTERMS.W3CDTF/DCTERMS.available">2026-08-17</meta:user-defined>
    <meta:user-defined meta:name="DCTERMS.W3CDTF/OVERHEIDop.jaargang">2026</meta:user-defined>
    <meta:user-defined meta:name="OVERHEIDop.publicationIssue">361823</meta:user-defined>
    <meta:user-defined meta:name="OVERHEIDop.GmbID/DC.identifier">gmb-2026-361823</meta:user-defined>
    <meta:user-defined meta:name="OVERHEIDop.versieInformatie"/>
  </office:meta>
</office:document-meta>
</file>