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Exploitatievergunning Horecabedrijf voor New Selamat Datang, locatie Dorpsstraat 104, 2712 AN Zoeterme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Zoetermeer heeft op 24-07-2026 een besluit verzonden op de aanvraag met zaaknummer 2026-095597 voor New Selamat Datang op locatie Dorpsstraat 104, 2712 AN Zoetermee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's-Gravenhage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6180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0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80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2026-095597</meta:user-defined>
    <meta:user-defined meta:name="DCTERMS.abstract">New Selamat Datang / (Exploitatie) Wijzigen van de ondernemingsvorm per 1 april 2026</meta:user-defined>
    <dc:language>nl</dc:language>
    <meta:user-defined meta:name="OVERHEIDop.locatietype/OVERHEIDop.gebiedsmarkering">Punt</meta:user-defined>
    <meta:user-defined meta:name="DC.title">Kennisgeving besluit Exploitatievergunning Horecabedrijf voor New Selamat Datang, locatie Dorpsstraat 104, 2712 AN Zoetermeer.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808</meta:user-defined>
    <meta:user-defined meta:name="OVERHEIDop.GmbID/DC.identifier">gmb-2026-361808</meta:user-defined>
    <meta:user-defined meta:name="OVERHEIDop.versieInformatie"/>
  </office:meta>
</office:document-meta>
</file>