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Markt 26, 4525 AD Retranch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Markt 26  te Retranchement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gewijzigd uitvoeren omgevingsvergunning* voor uitbreiding en verbouwing woning  op het adres Markt 26  te Retranchement (CLZ-00013888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180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0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0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3888</meta:user-defined>
    <dc:language>nl</dc:language>
    <meta:user-defined meta:name="OVERHEIDop.locatietype/OVERHEIDop.gebiedsmarkering">Punt</meta:user-defined>
    <meta:user-defined meta:name="DC.title">Aanvraag omgevingsvergunning Markt 26, 4525 AD Retranchemen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1803</meta:user-defined>
    <meta:user-defined meta:name="OVERHEIDop.GmbID/DC.identifier">gmb-2026-361803</meta:user-defined>
    <meta:user-defined meta:name="OVERHEIDop.versieInformatie"/>
  </office:meta>
</office:document-meta>
</file>