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Rietvoorndaal 162, 2553 NN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Thuja occidentalis (stamomtrek 300 cm), staande in de voortuin van het perceel Rietvoorndaal 162</text:p>
            <text:p text:style-name="common-al"/>
            <text:p text:style-name="common-al">Ons kenmerk: VTH2026-64750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oosduin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Rietvoorndaal 162, 2553 NN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3-07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61794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9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94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4750</meta:user-defined>
    <meta:user-defined meta:name="DCTERMS.abstract">het kappen van 1 Thuja occidentalis (stamomtrek 300 cm), staande in de voortuin van het perceel Rietvoorndaal 162</meta:user-defined>
    <dc:language>nl</dc:language>
    <meta:user-defined meta:name="OVERHEIDop.locatietype/OVERHEIDop.gebiedsmarkering">Punt</meta:user-defined>
    <meta:user-defined meta:name="DC.title">Omgevingsvergunning - Aangevraagd, Rietvoorndaal 162, 2553 NN 's-Gravenhage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794</meta:user-defined>
    <meta:user-defined meta:name="OVERHEIDop.GmbID/DC.identifier">gmb-2026-361794</meta:user-defined>
    <meta:user-defined meta:name="OVERHEIDop.versieInformatie"/>
  </office:meta>
</office:document-meta>
</file>