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maatwerkvoorschrift,Binnenhaven t.h.v. nr. 1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STADSDEEL West</text:p>
            <text:p text:style-name="last-al">De melding voor maatwerkvoorschrift op de locatie Binnenhaven t.h.v. nr. 133 (zaaknummer 0153Z2603-0173) is geaccepteerd op datum 23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6178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8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8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153Z2603-0173</meta:user-defined>
    <dc:language>nl</dc:language>
    <meta:user-defined meta:name="OVERHEIDop.locatietype/OVERHEIDop.gebiedsmarkering">Vlak</meta:user-defined>
    <meta:user-defined meta:name="DC.title">Afhandeling maatwerkvoorschrift,Binnenhaven t.h.v. nr. 133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1787</meta:user-defined>
    <meta:user-defined meta:name="OVERHEIDop.GmbID/DC.identifier">gmb-2026-361787</meta:user-defined>
    <meta:user-defined meta:name="OVERHEIDop.versieInformatie"/>
  </office:meta>
</office:document-meta>
</file>