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splitsen van een gebouw in 5 appartementsrechten op de locatie Blauwpoortsplein 9 te Dordrecht zaaknummer 900366106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splitsen van een gebouw in 5 appartementsrechten op de locatie Blauwpoortsplein 9, 10, 11, 12 en 12A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4 augustus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177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splitsen van een gebouw in 5 appartementsrechten op de locatie Blauwpoortsplein 9 te Dordrecht zaaknummer 9003661068</meta:user-defined>
    <meta:user-defined meta:name="DCTERMS.W3CDTF/DCTERMS.available">2026-07-28</meta:user-defined>
    <meta:user-defined meta:name="DCTERMS.W3CDTF/OVERHEIDop.jaargang">2026</meta:user-defined>
    <meta:user-defined meta:name="OVERHEIDop.publicationIssue">361779</meta:user-defined>
    <meta:user-defined meta:name="OVERHEIDop.GmbID/DC.identifier">gmb-2026-361779</meta:user-defined>
    <meta:user-defined meta:name="OVERHEIDop.versieInformatie"/>
  </office:meta>
</office:document-meta>
</file>