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maken van een bouwplaats van 28-9-26 t/m 9-4-27, thv Geestersingel 42-44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Geestersingel 42-44, Alkmaar<text:span text:style-name="nadrukvet">; </text:span>het maken van een bouwplaats van 28-9-26 t/m 9-4-27</text:p>
            <text:p text:style-name="common-al">
            
          </text:p>
            <text:p text:style-name="common-al">Datum ontvangst: 24-07-2026</text:p>
            <text:p text:style-name="common-al">Zaaknummer: 00001396032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177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7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7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6032</meta:user-defined>
    <dc:language>nl</dc:language>
    <meta:user-defined meta:name="OVERHEIDop.locatietype/OVERHEIDop.gebiedsmarkering">Vlak</meta:user-defined>
    <meta:user-defined meta:name="DC.title">Omgevingsvergunning aangevraagd: het maken van een bouwplaats van 28-9-26 t/m 9-4-27, thv Geestersingel 42-44, Alkmaar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777</meta:user-defined>
    <meta:user-defined meta:name="OVERHEIDop.GmbID/DC.identifier">gmb-2026-361777</meta:user-defined>
    <meta:user-defined meta:name="OVERHEIDop.versieInformatie"/>
  </office:meta>
</office:document-meta>
</file>