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GTB Group B.V. voor Zomer Aan De Overkant op de locatie GOUDasfalt op 01, 15 en 29 augustus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GGTB Group B.V. mag het evenement Zomer Aan De Overkant organiseren op de locatie GOUDasfalt op 01, 15 en 29 augustus 2026. De vergunning is verzonden op 24-07-2026. Het zaaknummer van de vergunning is 1660471.</text:p>
            <text:p text:style-name="common-al">Heeft u vragen of opmerkingen over dit besluit of wilt u dit inzien? Dan kunt ons bellen op telefoonnummer 14 0182. Vraag naar Team Vergunningen en Crisisbeheersing. Als u het niet eens bent met het besluit kunt binnen 6 weken na 24-07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177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74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GGTB Group B.V. voor Zomer Aan De Overkant op de locatie GOUDasfalt op 01, 15 en 29 augustus 2026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776</meta:user-defined>
    <meta:user-defined meta:name="OVERHEIDop.GmbID/DC.identifier">gmb-2026-361776</meta:user-defined>
    <meta:user-defined meta:name="OVERHEIDop.versieInformatie"/>
  </office:meta>
</office:document-meta>
</file>