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aanvraag maatwerkoplossing, Locatie Voetnood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</text:p>
            <text:p text:style-name="common-al">Zaaknummer: EHV-ZP2026-007226</text:p>
            <text:p text:style-name="common-al">Omschrijving: aanvraag maatwerkoplossing m.b.t. toepassen steiger rondom op te richten bouwwerk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Voetnoodt: Bredalaan/Johannes Voetstraat/Gerard Noodtstraat</text:p>
              </text:list-item>
            </text:list>
            <text:p text:style-name="common-al">Datum ontvangst: 24-04-2026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177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77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77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226</meta:user-defined>
    <meta:user-defined meta:name="DCTERMS.abstract">aanvraag maatwerkoplossing m.b.t. toepassen steiger rondom op te richten bouwwerk</meta:user-defined>
    <dc:language>nl</dc:language>
    <meta:user-defined meta:name="OVERHEIDop.locatietype/OVERHEIDop.gebiedsmarkering">Vlak</meta:user-defined>
    <meta:user-defined meta:name="DC.title">Ingediende aanvraag omgevingsvergunning: aanvraag maatwerkoplossing, Locatie Voetnoodt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773</meta:user-defined>
    <meta:user-defined meta:name="OVERHEIDop.GmbID/DC.identifier">gmb-2026-361773</meta:user-defined>
    <meta:user-defined meta:name="OVERHEIDop.versieInformatie"/>
  </office:meta>
</office:document-meta>
</file>