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Volksspelen Kermis Akersloot 2026, tegenover Kerklaan 1 en 3 Akersloot, verzenddatum 23 juli 2026 (Z2026-000033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6176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6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6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310</meta:user-defined>
    <meta:user-defined meta:name="DCTERMS.abstract">evenementenvergunning Volksspelen Kermis Akersloot 2026, tegenover Kerklaan 1 en 3 Akersloot, verzenddatum 23 juli 2026 (Z2026-00003310)</meta:user-defined>
    <dc:language>nl</dc:language>
    <meta:user-defined meta:name="OVERHEIDop.locatietype/OVERHEIDop.gebiedsmarkering">Punt</meta:user-defined>
    <meta:user-defined meta:name="DC.title">Gemeente Castricum, verleende evenementenvergunning Volksspelen Kermis Akersloot 2026, tegenover Kerklaan 1 en 3 Akersloot, verzenddatum 23 juli 2026 (Z2026-00003310)</meta:user-defined>
    <meta:user-defined meta:name="DCTERMS.W3CDTF/DCTERMS.available">2026-07-28</meta:user-defined>
    <meta:user-defined meta:name="DCTERMS.W3CDTF/OVERHEIDop.jaargang">2026</meta:user-defined>
    <meta:user-defined meta:name="OVERHEIDop.publicationIssue">361761</meta:user-defined>
    <meta:user-defined meta:name="OVERHEIDop.GmbID/DC.identifier">gmb-2026-361761</meta:user-defined>
    <meta:user-defined meta:name="OVERHEIDop.versieInformatie"/>
  </office:meta>
</office:document-meta>
</file>