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Antep Bazaar, Kruisstraat 139 5612C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7257 </text:p>
            <text:p text:style-name="common-al"> Omschrijving: horecabedrijf Antep Bazaa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ruisstraat 139 5612CG Eindhoven</text:p>
              </text:list-item>
            </text:list>
            <text:p text:style-name="common-al"> Datum ontvangst: 23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174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4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4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7257</meta:user-defined>
    <meta:user-defined meta:name="DCTERMS.abstract">horecabedrijf Antep Bazaar</meta:user-defined>
    <dc:language>nl</dc:language>
    <meta:user-defined meta:name="OVERHEIDop.locatietype/OVERHEIDop.gebiedsmarkering">Punt</meta:user-defined>
    <meta:user-defined meta:name="DC.title">Ingekomen aanvraag: horecabedrijf Antep Bazaar, Kruisstraat 139 5612CG Eindhov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48</meta:user-defined>
    <meta:user-defined meta:name="OVERHEIDop.GmbID/DC.identifier">gmb-2026-361748</meta:user-defined>
    <meta:user-defined meta:name="OVERHEIDop.versieInformatie"/>
  </office:meta>
</office:document-meta>
</file>