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legaliseren van een dakkapel aan de voor- en achterzijde, Vleutenseweg 238, 3532HR Utrecht, GU-Z2026-004908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leutenseweg 238, 3532HR Utrecht</text:p>
            <text:p text:style-name="common-al">GU-Z2026-0049084</text:p>
            <text:p text:style-name="common-al">Toelichting: het legaliseren van een dakkapel aan de voor- en achterzijde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4 september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61733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733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733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6-0049084</meta:user-defined>
    <meta:user-defined meta:name="DCTERMS.abstract">Toelichting: het legaliseren van een dakkapel aan de voor- en achterzijde</meta:user-defined>
    <dc:language>nl</dc:language>
    <meta:user-defined meta:name="OVERHEIDop.locatietype/OVERHEIDop.gebiedsmarkering">Vlak</meta:user-defined>
    <meta:user-defined meta:name="DC.title">Verleende Omgevingsvergunning, het legaliseren van een dakkapel aan de voor- en achterzijde, Vleutenseweg 238, 3532HR Utrecht, GU-Z2026-0049084</meta:user-defined>
    <meta:user-defined meta:name="OVERHEIDop.datumEindeReactietermijn">2026-09-04</meta:user-defined>
    <meta:user-defined meta:name="OVERHEIDop.terinzageleggingBG">https://jeleefomgeving.nl/inzien/002220647/99d31f8b-9a27-4d11-b4f7-07951daee1c8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733</meta:user-defined>
    <meta:user-defined meta:name="OVERHEIDop.GmbID/DC.identifier">gmb-2026-361733</meta:user-defined>
    <meta:user-defined meta:name="OVERHEIDop.versieInformatie"/>
  </office:meta>
</office:document-meta>
</file>