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ote Woudhuis 5, 7325 WM in Apeldoorn, het plaatsen van een noodstroomvoorzie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indiening: 02-06-2026</text:p>
            <text:p text:style-name="last-al">Het gaat hier om een ingediende aanvraag. Deze kennisgeving is bedoeld om u te informeren. Als er een besluit is genomen wordt dit opnieuw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6173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3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3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Omgevingsvergunning Grote Woudhuis 5, 7325 WM in Apeldoorn, het plaatsen van een noodstroomvoorzienin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31</meta:user-defined>
    <meta:user-defined meta:name="OVERHEIDop.GmbID/DC.identifier">gmb-2026-361731</meta:user-defined>
    <meta:user-defined meta:name="OVERHEIDop.versieInformatie"/>
  </office:meta>
</office:document-meta>
</file>