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2e Hoornerveenseweg 10, 8181LV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2e Hoornerveenseweg 10 in Heerde, voor het plaatsen van een hoge afrastering rondom een bestaand weiland, ontvangen op 22 juli 2026 (zaaknummer R2026-01966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6170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2026-01966</meta:user-defined>
    <meta:user-defined meta:name="DCTERMS.abstract">Betreft: Aanvraag op locatie 2e Hoornerveenseweg 10, 8181LV Heerde</meta:user-defined>
    <dc:language>nl</dc:language>
    <meta:user-defined meta:name="OVERHEIDop.locatietype/OVERHEIDop.gebiedsmarkering">Vlak</meta:user-defined>
    <meta:user-defined meta:name="DC.title">Kennisgeving ontvangst Aanvraag Omgevingsvergunning, 2e Hoornerveenseweg 10, 8181LV Heerde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1706</meta:user-defined>
    <meta:user-defined meta:name="OVERHEIDop.GmbID/DC.identifier">gmb-2026-361706</meta:user-defined>
    <meta:user-defined meta:name="OVERHEIDop.versieInformatie"/>
  </office:meta>
</office:document-meta>
</file>