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vangen voor het houden van een Ouder-kind Festival op 11 oktober 2026 op de locatie Stinzenlaan 80, 7392AD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23 juli 2026</text:p>
            <text:p text:style-name="common-al">Kenmerk: Z2026-00001409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9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6170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409</meta:user-defined>
    <meta:user-defined meta:name="DCTERMS.abstract">Stinzenlaan 80, 7392AD Twello</meta:user-defined>
    <dc:language>nl</dc:language>
    <meta:user-defined meta:name="OVERHEIDop.locatietype/OVERHEIDop.gebiedsmarkering">Punt</meta:user-defined>
    <meta:user-defined meta:name="DC.title">Aanvraag ontvangen voor het houden van een Ouder-kind Festival op 11 oktober 2026 op de locatie Stinzenlaan 80, 7392AD Twell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03</meta:user-defined>
    <meta:user-defined meta:name="OVERHEIDop.GmbID/DC.identifier">gmb-2026-361703</meta:user-defined>
    <meta:user-defined meta:name="OVERHEIDop.versieInformatie"/>
  </office:meta>
</office:document-meta>
</file>