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Roggekamp 293, 2592 VT 's-Gravenhage, Roggekamp 391, 2592 VW 's-Gravenhage, Roggekamp 329, 2592 VT 's-Gravenhage, Roggekamp 405, 2592 VW 's-Gravenhage, Roggekamp 27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panden Roggekamp 245 tot en met 431 door het vervangen van de balkonhekwerken op de kopgevels (noord- zuidgevel)</text:p>
            <text:p text:style-name="common-al"/>
            <text:p text:style-name="common-al">Ons kenmerk: VTH2026-6472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Roggekamp 293, 2592 VT 's-Gravenhage, Roggekamp 391, 2592 VW 's-Gravenhage, Roggekamp 329, 2592 VT 's-Gravenhage, Roggekamp 405, 2592 VW 's-Gravenhage, Roggekamp 275, 2592 VS 's-Gravenhage, Roggekamp 359, 2592 VV 's-Gravenhage, Roggekamp 369, 2592 VV 's-Gravenhage, Roggekamp 423, 2592 VW 's-Gravenhage, Roggekamp 427, 2592 VW 's-Gravenhage, Roggekamp 291, 2592 VT 's-Gravenhage, Roggekamp 273, 2592 VS 's-Gravenhage, Roggekamp 361, 2592 VV 's-Gravenhage, Roggekamp 419, 2592 VW 's-Gravenhage, Roggekamp 313, 2592 VT 's-Gravenhage, Roggekamp 415, 2592 VW 's-Gravenhage, Roggekamp 351, 2592 VV 's-Gravenhage, Roggekamp 339, 2592 VV 's-Gravenhage, Roggekamp 285, 2592 VS 's-Gravenhage, Roggekamp 263, 's-Gravenhage, Roggekamp 381, 2592 VV 's-Gravenhage, Roggekamp 395, 2592 VW 's-Gravenhage, Roggekamp 367, 2592 VV 's-Gravenhage, Roggekamp 371, 2592 VV 's-Gravenhage, Roggekamp 353, 2592 VV 's-Gravenhage, Roggekamp 431, 2592 VW 's-Gravenhage, Roggekamp 257, 's-Gravenhage, Roggekamp 385, 2592 VW 's-Gravenhage, Roggekamp 297, 2592 VT 's-Gravenhage, Roggekamp 283, 2592 VS 's-Gravenhage, Roggekamp 309, 2592 VT 's-Gravenhage, Roggekamp 409, 2592 VW 's-Gravenhage, Roggekamp 307, 2592 VT 's-Gravenhage, Roggekamp 373, 2592 VV 's-Gravenhage, Roggekamp 417, 2592 VW 's-Gravenhage, Roggekamp 317, 2592 VT 's-Gravenhage, Roggekamp 311, 2592 VT 's-Gravenhage, Roggekamp 335, 2592 VT 's-Gravenhage, Roggekamp 249, 's-Gravenhage, Roggekamp 245, 2592 VS 's-Gravenhage, Roggekamp 399, 2592 VW 's-Gravenhage, Roggekamp 375, 2592 VV 's-Gravenhage, Roggekamp 403, 2592 VW 's-Gravenhage, Roggekamp 327, 2592 VT 's-Gravenhage, Roggekamp 259, 's-Gravenhage, Roggekamp 319, 2592 VT 's-Gravenhage, Roggekamp 303, 2592 VT 's-Gravenhage, Roggekamp 401, 2592 VW 's-Gravenhage, Roggekamp 407, 2592 VW 's-Gravenhage, Roggekamp 429, 2592 VW 's-Gravenhage, Roggekamp 337, 2592 VV 's-Gravenhage, Roggekamp 269, 2592 VS 's-Gravenhage, Roggekamp 397, 2592 VW 's-Gravenhage, Roggekamp 279, 2592 VS 's-Gravenhage, Roggekamp 411, 2592 VW 's-Gravenhage, Roggekamp 325, 2592 VT 's-Gravenhage, Roggekamp 413, 2592 VW 's-Gravenhage, Roggekamp 341, 2592 VV 's-Gravenhage, Roggekamp 379, 2592 VV 's-Gravenhage, Roggekamp 301, 2592 VT 's-Gravenhage, Roggekamp 365, 2592 VV 's-Gravenhage, Roggekamp 251, 's-Gravenhage, Roggekamp 333, 2592 VT 's-Gravenhage, Roggekamp 261, 's-Gravenhage, Roggekamp 393, 2592 VW 's-Gravenhage, Roggekamp 363, 2592 VV 's-Gravenhage, Roggekamp 331, 2592 VT 's-Gravenhage, Roggekamp 387, 2592 VW 's-Gravenhage, Roggekamp 377, 2592 VV 's-Gravenhage, Roggekamp 315, 2592 VT 's-Gravenhage, Roggekamp 267, 2592 VS 's-Gravenhage, Roggekamp 355, 2592 VV 's-Gravenhage, Roggekamp 271, 2592 VS 's-Gravenhage, Roggekamp 389, 2592 VW 's-Gravenhage, Roggekamp 305, 2592 VT 's-Gravenhage, Roggekamp 321, 2592 VT 's-Gravenhage, Roggekamp 357, 2592 VV 's-Gravenhage, Roggekamp 425, 2592 VW 's-Gravenhage, Roggekamp 343, 2592 VV 's-Gravenhage, Roggekamp 347, 2592 VV 's-Gravenhage, Roggekamp 289, 2592 VT 's-Gravenhage, Roggekamp 345, 2592 VV 's-Gravenhage, Roggekamp 299, 2592 VT 's-Gravenhage, Roggekamp 421, 2592 VW 's-Gravenhage, Roggekamp 247, 's-Gravenhage, Roggekamp 287, 2592 VS 's-Gravenhage, Roggekamp 277, 2592 VS 's-Gravenhage, Roggekamp 383, 2592 VV 's-Gravenhage, Roggekamp 349, 2592 VV 's-Gravenhage, Roggekamp 323, 2592 VT 's-Gravenhage, Roggekamp 281, 2592 VS 's-Gravenhage, Roggekamp 295, 2592 VT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169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9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9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725</meta:user-defined>
    <meta:user-defined meta:name="DCTERMS.abstract">het veranderen van de panden Roggekamp 245 tot en met 431 door het vervangen van de balkonhekwerken op de kopgevels (noord- zuidgevel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Roggekamp 293, 2592 VT 's-Gravenhage, Roggekamp 391, 2592 VW 's-Gravenhage, Roggekamp 329, 2592 VT 's-Gravenhage, Roggekamp 405, 2592 VW 's-Gravenhage, Roggekamp 275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695</meta:user-defined>
    <meta:user-defined meta:name="OVERHEIDop.GmbID/DC.identifier">gmb-2026-361695</meta:user-defined>
    <meta:user-defined meta:name="OVERHEIDop.versieInformatie"/>
  </office:meta>
</office:document-meta>
</file>