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errein aan de Grasweg 46 1031 H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nieuwbouw hotel/extended stay (106 units met 1, 2, en 4 persoons studio’s) met horeca en fietsenstalling op begane grond en bergingen in kelder</text:p>
            <text:p text:style-name="common-al">Besluit: verleend</text:p>
            <text:p text:style-name="common-al">Besluit verzonden op: 22-07-2026</text:p>
            <text:p text:style-name="common-al">Zaakadres: terrein aan de Grasweg 46 1031 HW Amsterdam</text:p>
            <text:p text:style-name="common-al">Zaaknummer: Z2025-006921</text:p>
            <text:p text:style-name="common-al">DSO-nummer: 202502140135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5-006921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166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6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6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06921</meta:user-defined>
    <meta:user-defined meta:name="DCTERMS.abstract">nieuwbouw hotel/extended stay (106 units met 1, 2, en 4 persoons  studio’s) met horeca en fietsenstalling op begane grond en bergingen in kelder</meta:user-defined>
    <dc:language>nl</dc:language>
    <meta:user-defined meta:name="OVERHEIDop.locatietype/OVERHEIDop.gebiedsmarkering">Vlak</meta:user-defined>
    <meta:user-defined meta:name="DC.title">Besluit omgevingsvergunning reguliere procedure verleend terrein aan de Grasweg 46 1031 HW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664</meta:user-defined>
    <meta:user-defined meta:name="OVERHEIDop.GmbID/DC.identifier">gmb-2026-361664</meta:user-defined>
    <meta:user-defined meta:name="OVERHEIDop.versieInformatie"/>
  </office:meta>
</office:document-meta>
</file>