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Marsumerweg 1, 9905TG Hol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4 juli 2026 een besluit genomen op de aanvraag met zaaknummer Z2026-00003815 voor het vervangen van een bestaande erfwindturbine op de locatie Marsumerweg 1, 9905TG Holwierde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16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815</meta:user-defined>
    <meta:user-defined meta:name="DCTERMS.abstract">24 juli 2026 verleend voor het vervangen van een bestaande erfwindturbine op de locatie Marsumerweg 1, 9905TG Holwierde.</meta:user-defined>
    <dc:language>nl</dc:language>
    <meta:user-defined meta:name="OVERHEIDop.locatietype/OVERHEIDop.gebiedsmarkering">Vlak</meta:user-defined>
    <meta:user-defined meta:name="DC.title">Kennisgeving besluit op aanvraag omgevingsvergunning Marsumerweg 1, 9905TG Holwier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661</meta:user-defined>
    <meta:user-defined meta:name="OVERHEIDop.GmbID/DC.identifier">gmb-2026-361661</meta:user-defined>
    <meta:user-defined meta:name="OVERHEIDop.versieInformatie"/>
  </office:meta>
</office:document-meta>
</file>