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sbesluit Voorgenomen vestiging meerdere rechten van opstal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mersfoort herziet het besluit van 20 juli 2026, Gemeenteblad 2026, nummer 337728 waarin verleende opstalrechten zijn gepubliceerd. De herziening houdt in, dat de publicatie in zijn geheel wordt teruggetrokken en teniet wordt gedaan. </text:p>
            <text:p text:style-name="last-al">Het college trekt de publicatie in, omdat deze te vroeg is en het college de opstalrechten nog niet heeft verleend. Na het zomerreces volgt alsnog het besluit, wordt de omgeving geïnformeerd over dit besluit en het besluit vervolgens gepubliceerd.</text:p>
            <text:p text:style-name="tekst_bottom"/>
          </text:section>
        </text:section>
        <text:section text:name="zakelijke-mededeling-sluiting_id1-3-2-2" text:style-name="zakelijke-mededeling-sluiting">
          <text:section text:name="ondertekening_id1-3-2-2-1">
            <text:p><text:span text:style-name="functie">Amersfoort, 28 juli 2026</text:span></text:p>
          </text:section>
          <text:section text:name="ondertekening_id1-3-2-2-2">
            <text:p><text:span text:style-name="functie">Burgemeester en wethouders van Amersfoort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164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4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4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Intrekkingsbesluit Voorgenomen vestiging meerdere rechten van opstal</meta:user-defined>
    <meta:user-defined meta:name="DCTERMS.W3CDTF/DCTERMS.available">2026-07-28</meta:user-defined>
    <meta:user-defined meta:name="DCTERMS.W3CDTF/OVERHEIDop.jaargang">2026</meta:user-defined>
    <meta:user-defined meta:name="OVERHEIDop.publicationIssue">361647</meta:user-defined>
    <meta:user-defined meta:name="OVERHEIDop.GmbID/DC.identifier">gmb-2026-361647</meta:user-defined>
    <meta:user-defined meta:name="OVERHEIDop.versieInformatie"/>
  </office:meta>
</office:document-meta>
</file>