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eningi5d1a6173-a6c3-46b0-9439-a7ac9685291c.jpg" manifest:media-type="image/x-eps"/>
  <manifest:file-entry manifest:full-path="Pictures/Situatietekening1iaa088177-1a3b-4e06-9175-cc123ecdd5b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instellen tijdelijke bushaltes Wipstrikkerallee Zwolle</text:p>
      <text:section text:name="regeling_id1-3-2" text:style-name="regeling">
        <text:section text:name="aanhef_id1-3-2-1" text:style-name="aanhef">
          <text:section text:name="context_id1-3-2-1-1" text:style-name="context">
            <text:p text:style-name="context.al">142854-2026</text:p>
            <text:p text:style-name="context_bottom"/>
          </text:section>
          <text:p text:style-name="aanhef_wie">Burgemeester en wethouders van Zwolle</text:p>
          <text:section text:name="considerans_id1-3-2-1-3" text:style-name="considerans">
            <text:p text:style-name="tussenkopcur">
            <text:span text:style-name="nadrukvet">
              <text:span text:style-name="nadrukcur">overwegende:</text:span>
            </text:span>
          </text:p>
            <text:p text:style-name="considerans.al">dat de Wipstrikkerallee is gelegen binnen de bebouwde kom van Zwolle;</text:p>
            <text:p text:style-name="considerans.al">dat de Wipstrikkerallee in beheer is bij de gemeente Zwolle;</text:p>
            <text:p text:style-name="considerans.al">dat de Wipstrikkerallee een weg is als bedoeld in artikel 18, lid 1 onder d van de WVW 1994;</text:p>
            <text:p text:style-name="considerans.al">dat gelet op bovengenoemd artikel het college van burgemeester en wethouders van Zwolle bevoegd is verkeersbesluiten te nemen voor deze weg;</text:p>
            <text:p text:style-name="considerans.al">dat de bevoegdheid voor het nemen van verkeersbesluiten door het college van burgemeester en wethouders van Zwolle is gemandateerd aan de medewerker Leefomgeving en Mobiliteit;</text:p>
            <text:p text:style-name="considerans.al">dat de Wipstrikkerallee gecategoriseerd is als een gebiedsontsluitingsweg binnen de bebouwde kom met een maximumsnelheid van 50 km/u;</text:p>
            <text:p text:style-name="considerans.al">dat de verblijfsfunctie op een gebiedsontsluitingsweg ondergeschikt is aan de verkeersfunctie;</text:p>
            <text:p text:style-name="considerans.al">dat deze categorisering aansluit op de categorisering, zoals bedoeld in het landelijke beleid Duurzaam Veilig;</text:p>
            <text:p text:style-name="considerans.al">dat de gemeente Zwolle eind 2026 start met de realisatie van de Mobiliteitshub Weezenlanden-Noord;</text:p>
            <text:p text:style-name="considerans.al">dat ten behoeve van de bouw van de hub de Luttenbergstraat voor het verkeer wordt afgesloten tussen de rotonde met de Wethouder Alferinkweg en de brug Hanekamp;</text:p>
            <text:p text:style-name="considerans.al">dat als gevolg van deze afsluiting buslijn 3 niet meer de haltes nabij het Provinciehuis en op de Hanekamp kan bereiken;</text:p>
            <text:p text:style-name="considerans.al">dat om die reden buslijn 3 in de tijdelijke situatie wordt omgeleid en via een andere route en zal rijden over de Leo Majorlaan en de Wipstrikkerallee;</text:p>
            <text:p text:style-name="considerans.al">dat, om de wijk Wipstrik via buslijn 3 te bedienen, drie bushaltes worden aangelegd aan de Wipstrikkerallee;</text:p>
            <text:p text:style-name="considerans.al">dat aan oostzijde van de rijbaan van de Wipstrikkerallee voor de lijnbus in noordelijke rijrichting twee haltes worden aangelegd, te weten ter hoogte van huisnrs. 53 en 125;</text:p>
            <text:p text:style-name="considerans.al">dat deze beide haltes worden aangelegd buiten de rijbaan en voor het realiseren van de haltekommen zoveel mogelijk gebruik wordt gemaakt van de bestaande parkeerstroken; </text:p>
            <text:p text:style-name="considerans.al">dat de derde halte wordt aangelegd aan de westzijde van de rijbaan voor de lijnbus in zuidelijke richting ter hoogte van het kruispunt met de Van Galenstraat;</text:p>
            <text:p text:style-name="considerans.al">dat bij de halte op de Wipstrikkerallee in zuidelijke richting op de rijbaan wordt stilgestaan om passagiers te laten in- en uitstappen; </text:p>
            <text:p text:style-name="considerans.al">dat de bestaand bushalte aan de Leo Majorlaan (halte Herenweg) als halte wordt toegevoegd aan buslijn 3;</text:p>
            <text:p text:style-name="considerans.al">dat na overleg met, en op advies van vervoersmaatschappij EBS de haltelocaties zijn gekozen;</text:p>
            <text:p text:style-name="considerans.al">dat de haltes nabij het kruispunt Van Galenstraat buiten de invloedsfeer van de drukke kruispunten Wipstrikkerallee – Hanekamp en Wipstrikkerallee - Brederostraat blijven wat ten goede komt aan de doorstroming van de bus en de verkeersveiligheid in algemene zin;</text:p>
            <text:p text:style-name="considerans.al">dat beide haltes, ten opzichte van de rijrichting, na het kruispunt worden geplaatst; </text:p>
            <text:p text:style-name="considerans.al">dat vanaf deze halte voetgangers hun weg kunnen vinden binnen de wijk Wipstrik;</text:p>
            <text:p text:style-name="considerans.al">dat de halte ter hoogte van Wipstrikkerallee 125 op een plek komt waar een aantal keer eerder een tijdelijke halte is gerealiseerd;</text:p>
            <text:p text:style-name="considerans.al">dat dit ook de plek is die zo dicht mogelijk bij het kruispunt Wipstrikkerallee – Leo Majorlaan gerealiseerd kan worden;</text:p>
            <text:p text:style-name="considerans.al">dat deze tijdelijke haltes na afronding van de realisatie van de Mobiliteitshub worden opgeruimd;</text:p>
            <text:p text:style-name="considerans.al">dat de tijdelijke haltes worden aangeduid door middel van het plaatsen van borden L3(bushalte) van bijlage 1 van het RVV 1990, ondersteund met geblokte markering;</text:p>
            <text:p text:style-name="considerans.al">dat daarmee, overeenkomstig de gedragsregels van het RVV 1990, het gebruik van deze bushaltes is bepaald;</text:p>
            <text:p text:style-name="considerans.al">dat gelet op artikel 12 van het BABW voor het plaatsen van bord L3(bushalte) van bijlage 1 van het RVV 1990 een verkeersbesluit is vereist;</text:p>
            <text:p text:style-name="considerans.al">dat gelet op artikel 2 van de WVW 1994 de hiervoor genoemde verkeersmaatregel strekt tot:</text:p>
            <text:p text:style-name="considerans.al">- het beschermen van weggebruikers en passagiers,</text:p>
            <text:p text:style-name="considerans.al">- het voorkomen of beperken van door het verkeer veroorzaakte overlast, hinder of schade alsmede het beschermen van weggebruikers en passagiers,</text:p>
            <text:p text:style-name="considerans.al">dat gelet op artikel 2 van de WVW 1994 het zoveel mogelijk waarborgen van de vrijheid van het verkeer in het geding komt met uitvoeren van de hiervoor genoemde verkeersmaatregel;</text:p>
            <text:p text:style-name="considerans.al">dat in de Omgevingsvisie is gekozen voor het STOMP-principe (Stappen, Trappen, Openbaar vervoer, Mobility as a service en Privé-voertuigen) waarbij het reizen met het openbaar vervoer een niet onbelangrijke plaats inneemt;</text:p>
            <text:p text:style-name="considerans.al">dat het daarom belangrijk is om de bereikbaarheid van de wijk Wipstrik ten tijde van de bouw van de Mobiliteitshub Weezenlanden-Noord per openbaar vervoer zo goed als mogelijk in stand te houden;</text:p>
            <text:p text:style-name="considerans.al">dat communicatie over deze maatregel verloopt via het project Weezenlanden Noord en specifiek in de wijk Wipstrik verloopt per informatiebrief;</text:p>
            <text:p text:style-name="considerans.al">dat te zijner tijd er de mogelijkheid zal zijn om vragen te stellen tijdens een inloopmoment;</text:p>
            <text:p text:style-name="considerans.al">dat gelet op artikel 24 van het BABW overleg is gevoerd met de gemandateerde van de politie;</text:p>
            <text:p text:style-name="considerans.al">dat de politie heeft ingestemd met de hierna genoemde verkeersmaatregel.</text:p>
            <text:p text:style-name="considerans.al">
            <text:span text:style-name="nadrukvet">gelet op:</text:span>
          </text:p>
            <text:p text:style-name="considerans.al">- de bepalingen van de Wegenverkeerswet 1994 (WVW);</text:p>
            <text:p text:style-name="considerans.al">- de bepalingen van het Reglement Verkeersregels en Verkeerstekens 1990 (RVV1990);</text:p>
            <text:p text:style-name="considerans.al">- de bepalingen van het Besluit Administratieve Bepalingen inzake het Wegverkeer (BABW);</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common-al">- een bushalte in te stellen op de Wipstrikkerallee te Zwolle ter hoogte van:</text:p>
            <text:p text:style-name="common-al">* het kruispunt met de Van Galenstraat, in zuidelijke richting, en</text:p>
            <text:p text:style-name="common-al">* huisnrs. 53 en 125 in noordelijke richting</text:p>
            <text:p text:style-name="common-al"> door middel van het plaatsen van borden L3(bushalte) van bijlage 1 van het RVV 1990;</text:p>
            <text:p text:style-name="common-al">- de maatregel van kracht te verklaren gedurende de periode van 26 oktober 2026 tot 1 januari 2030 of zoveel korter als mogelijk, dan wel zoveel langer als noodzakelijk is.</text:p>
            <text:p text:style-name="common-al">De hiervoor beschreven verkeersmaatregel wordt uitgevoerd zoals op de situatietekeningen is aangegeven.</text:p>
            <text:p text:style-name="common-al">
            <draw:frame><draw:text-box><text:section text:name="plaatje_id1-3-2-2-1-7-1" text:style-name="plaatje">
              <text:p text:style-name="illustratie_id1-3-2-2-1-7-1-1"><draw:frame draw:style-name="illustratie_id1-3-2-2-1-7-1-1" text:anchor-type="paragraph" svg:width="100mm" svg:height="85mm"><draw:image xlink:href="Pictures/Situatietekeningi5d1a6173-a6c3-46b0-9439-a7ac9685291c.jpg" xlink:type="simple"/></draw:frame></text:p>
            </text:section></draw:text-box></draw:frame>
          </text:p>
            <text:p text:style-name="last-al">
            <draw:frame><draw:text-box><text:section text:name="plaatje_id1-3-2-2-1-8-1" text:style-name="plaatje">
              <text:p text:style-name="illustratie_id1-3-2-2-1-8-1-1"><draw:frame draw:style-name="illustratie_id1-3-2-2-1-8-1-1" text:anchor-type="paragraph" svg:width="100mm" svg:height="68.3mm"><draw:image xlink:href="Pictures/Situatietekening1iaa088177-1a3b-4e06-9175-cc123ecdd5b3.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Zwolle,</text:span>
            <text:span text:style-name="datum">24 juli 2026</text:span>
          </text:p>
          </text:section>
          <text:section text:name="ondertekening_id1-3-2-3-2">
            <text:p><text:span text:style-name="functie">Burgemeester en wethouders van Zwolle,</text:span></text:p>
            <text:p><text:span text:style-name="deze">Namens deze,</text:span></text:p>
            <text:p><text:span text:style-name="ondertekening_naam">
            <text:span text:style-name="voornaam">A.J.</text:span>
            <text:span text:style-name="achternaam">Troost-Compagner</text:span>
          </text:span></text:p>
            <text:p><text:span text:style-name="functie">Medewerker Stadsbeheer &amp; Vitale Wijken</text:span></text:p>
          </text:section>
        </text:section>
        <text:section text:name="bezwaarschrift_id1-3-2-4" text:style-name="bezwaarschrift">
          <text:p text:style-name="bezwaarschrift_top"/>
          <text:p text:style-name="tussenkopvetcur">Mededelingen</text:p>
          <text:p text:style-name="tussenkopcur">
          <text:span text:style-name="nadrukcur">Publicatie</text:span>
        </text:p>
          <text:p text:style-name="bezwaarschrift_al">Bekendmaking van het verkeersbesluit geschiedt digitaal door publicatie in het Gemeenteblad van 17 augustus 2026. (<text:a xlink:href="http://www.zoek.officielebekendmakingen.nl" xlink:type="simple"><text:span text:style-name="nadrukvet">www.officielebekendmakingen.nl</text:span></text:a><text:span text:style-name="nadrukvet">).</text:span> </text:p>
          <text:p text:style-name="bezwaarschrift_al">
          <text:span text:style-name="nadrukcur">Ter inzage</text:span>
        </text:p>
          <text:p text:style-name="bezwaarschrift_al">Het besluit ligt zes weken ter inzage bij de afdeling Stadsbeheer &amp; Vitale Wijken, Lübeckplein 2 in Zwolle. Om de stukken in te zien kunt u een afspraak maken via telefoonnummer 14038.</text:p>
          <text:p text:style-name="bezwaarschrift_al">
          <text:span text:style-name="nadrukcur">Bezwaar</text:span>
        </text:p>
          <text:p text:style-name="bezwaarschrift_al">Tegen dit besluit kunnen belanghebbenden binnen zes weken na publicatiedatum bezwaar maken bij het college van burgemeester en wethouders van de Gemeente Zwolle, Postbus 10007, 8000 GA Zwolle. Hiervoor dient een bezwaarschrift te worden ingediend dat naam en adres, dagtekening, kenmerk of omschrijving van het besluit en de gronden van het bezwaar moet bevatten. </text:p>
          <text:p text:style-name="bezwaarschrift_al">Een bezwaarschrift kan door inwoners van de gemeente Zwolle ook digitaal worden ingediend. Ga naar <text:a xlink:href="http://www.zwolle.nl/bezwaarindienen" xlink:type="simple">www.zwolle.nl/bezwaarindienen</text:a>. Hier treft u alle informatie aan. Voor het digitaal indienen van een bezwaarschrift heeft u een DigiD inlogcode nodig.</text:p>
          <text:p text:style-name="bezwaarschrift_al">Mits tijdig bezwaar is gemaakt, kan aan de voorzieningenrechter van de rechtbank Overijssel, Postbus 10067, 8000 GB Zwolle, worden verzocht om met betrekking tot het besluit een voorlopige voorziening te treffen.</text:p>
          <text:p text:style-name="bezwaarschrift_al">
          <text:span text:style-name="nadrukcur">Inlichtingen</text:span>
        </text:p>
          <text:p text:style-name="bezwaarschrift_al">Voor inlichtingen over dit besluit en de procedure kunt u zich wenden tot mevrouw A.J. Troost-Compagner van de gemeente Zwolle, mail: A.Troost-Compagner@zwolle.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1-1" style:parent-style-name="Standard">
      <style:paragraph-properties style:line-spacing="0mm" style:text-autospace="none" ofo:line-height="0.001cm"/>
    </style:style>
    <style:style style:family="graphic" style:name="illustratie_id1-3-2-2-1-7-1-1" style:parent-style-name="Standard">
      <style:graphic-properties style:horizontal-pos="left" style:horizontal-rel="paragraph" style:vertical-pos="top" style:vertical-rel="paragraph" style:wrap="none" ofo:margin-right="3mm"/>
    </style:style>
    <style:style style:family="paragraph" style:name="illustratie_id1-3-2-2-1-8-1-1" style:parent-style-name="Standard">
      <style:paragraph-properties style:line-spacing="0mm" style:text-autospace="none" ofo:line-height="0.001cm"/>
    </style:style>
    <style:style style:family="graphic" style:name="illustratie_id1-3-2-2-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6164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4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4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wolle</meta:user-defined>
    <meta:user-defined meta:name="OVERHEID.Gemeente/OVERHEID.authority">Zwolle</meta:user-defined>
    <meta:user-defined meta:name="OVERHEID.Informatietype/DC.type">officiële publicatie</meta:user-defined>
    <meta:user-defined meta:name="OVERHEIDop.Rubriek/DC.type">verkeersbesluit of -mededeling</meta:user-defined>
    <meta:user-defined meta:name="OVERHEID.Gemeente/DCTERMS.publisher">Zwoll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Zwolle - instellen tijdelijke bushaltes - Wipstrikkerallee</meta:user-defined>
    <meta:user-defined meta:name="OVERHEIDvb.Wegcategorie/OVERHEIDvb.wegcategorie">Erftoegangsweg binnen de bebouwde kom</meta:user-defined>
    <meta:user-defined meta:name="OVERHEIDvb.Weggebruiker/OVERHEIDvb.weggebruiker">bestuurders van een ongelede vrachtwagen of ongelede autobus</meta:user-defined>
    <meta:user-defined meta:name="OVERHEIDvb.referentienummer">142854-2026</meta:user-defined>
    <meta:user-defined meta:name="DCTERMS.abstract">Verkeersbesluit instellen tijdelijke bushaltes Wipstrikkerallee Zwolle</meta:user-defined>
    <meta:user-defined meta:name="OVERHEIDop.verkeersbordcode">L3</meta:user-defined>
    <dc:language>nl</dc:language>
    <meta:user-defined meta:name="OVERHEIDop.locatietype/OVERHEIDop.gebiedsmarkering">Weg</meta:user-defined>
    <meta:user-defined meta:name="DC.title">Verkeersbesluit instellen tijdelijke bushaltes Wipstrikkerallee Zwolle</meta:user-defined>
    <meta:user-defined meta:name="DCTERMS.W3CDTF/DCTERMS.available">2026-08-17</meta:user-defined>
    <meta:user-defined meta:name="DCTERMS.W3CDTF/OVERHEIDop.jaargang">2026</meta:user-defined>
    <meta:user-defined meta:name="OVERHEIDop.publicationIssue">361642</meta:user-defined>
    <meta:user-defined meta:name="OVERHEIDop.GmbID/DC.identifier">gmb-2026-361642</meta:user-defined>
    <meta:user-defined meta:name="OVERHEIDop.versieInformatie"/>
  </office:meta>
</office:document-meta>
</file>