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uitbreiden en verbouwen van de woning, Kerkstraat 1, 4861 SM Cha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maken bekend dat zij op 24-07-2026 een aanvraag omgevingsvergunning hebben ontvangen voor het uitbreiden en verbouwen van de woning op het adres Kerkstraat 1, 4861 SM Chaam (1186837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6162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6837</meta:user-defined>
    <dc:language>nl</dc:language>
    <meta:user-defined meta:name="OVERHEIDop.locatietype/OVERHEIDop.gebiedsmarkering">Punt</meta:user-defined>
    <meta:user-defined meta:name="DC.title">Ingekomen aanvraag omgevingsvergunning, het uitbreiden en verbouwen van de woning, Kerkstraat 1, 4861 SM Cha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29</meta:user-defined>
    <meta:user-defined meta:name="OVERHEIDop.GmbID/DC.identifier">gmb-2026-361629</meta:user-defined>
    <meta:user-defined meta:name="OVERHEIDop.versieInformatie"/>
  </office:meta>
</office:document-meta>
</file>