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erzoeklocatie 2026072101280, het kanaal tussen de Strengweg en Retranchementseweg te Cad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het aanleggen van een  natuurvriendelijke oever d.m.v. verruimen van de bestaande watergang op het kanaal tussen de Strengweg en Retranchementseweg te Cadzand(CLZ-00014073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161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1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1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4073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omgevingsvergunning Verzoeklocatie 2026072101280, het kanaal tussen de Strengweg en Retranchementseweg te Cadzan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1617</meta:user-defined>
    <meta:user-defined meta:name="OVERHEIDop.GmbID/DC.identifier">gmb-2026-361617</meta:user-defined>
    <meta:user-defined meta:name="OVERHEIDop.versieInformatie"/>
  </office:meta>
</office:document-meta>
</file>