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ntheffing schenk- en sluitingstijd 80 jarig jubileum feest vv Harkema Opende 21 augustus 2026 tot 23 augustus</text:p>
      <text:section text:name="zakelijke-mededeling_id1-3-2" text:style-name="zakelijke-mededeling">
        <text:section text:name="zakelijke-mededeling-tekst_id1-3-2-1" text:style-name="zakelijke-mededeling-tekst">
          <text:section text:name="tekst_id1-3-2-1-1" text:style-name="tekst">
            <text:p text:style-name="common-al">Op 24 juli 2026 is de volgende vergunning/ontheffing verleend:</text:p>
            <text:p text:style-name="common-al">80 jarig jubileum feest vv Harkema Opende 21 augustus 2026 tot 23 augustus: Vrijdag 21 augustus pub quiz vanaf 19:30 uur tot 23:00 uur Zaterdag 22 augustus 's morgens activiteiten voor de jongeren vanaf 13:30 uur voetbaltoernooi voor de senioren. Vanaf 16:30 uur mechanische en live muziek tot 23:00 uur. Zondag 23 augustus vanaf 13:00 uur een brunch met 2 x een bingoronde. Vanaf 14:30 uur tot 17:30 live muziek met een BBQ.</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6160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0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0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0773</meta:user-defined>
    <meta:user-defined meta:name="DCTERMS.abstract">80 jarig jubileum feest vv Harkema Opende 21 augustus 2026 tot 23 augustus</meta:user-defined>
    <dc:language>nl</dc:language>
    <meta:user-defined meta:name="OVERHEIDop.locatietype/OVERHEIDop.gebiedsmarkering">Punt</meta:user-defined>
    <meta:user-defined meta:name="OVERHEIDop.locatietype/OVERHEIDop.gebiedsmarkering">Punt</meta:user-defined>
    <meta:user-defined meta:name="DC.title">Gemeente Achtkarspelen - Verleende ontheffing schenk- en sluitingstijd 80 jarig jubileum feest vv Harkema Opende 21 augustus 2026 tot 23 augustus</meta:user-defined>
    <meta:user-defined meta:name="DCTERMS.W3CDTF/DCTERMS.available">2026-07-28</meta:user-defined>
    <meta:user-defined meta:name="DCTERMS.W3CDTF/OVERHEIDop.jaargang">2026</meta:user-defined>
    <meta:user-defined meta:name="OVERHEIDop.publicationIssue">361607</meta:user-defined>
    <meta:user-defined meta:name="OVERHEIDop.GmbID/DC.identifier">gmb-2026-361607</meta:user-defined>
    <meta:user-defined meta:name="OVERHEIDop.versieInformatie"/>
  </office:meta>
</office:document-meta>
</file>