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nderbroedersstraat 10-12, Omgevingsvergunning, het verbouwen van drie pa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bouwen van drie panden</text:p>
            <text:p text:style-name="common-al"/>
            <text:p text:style-name="common-al">
            <text:span text:style-name="nadrukvet">Adres of locatie</text:span>: Minderbroedersstraat 12, 5211 EL 's-Hertogenbosch, Minderbroedersstraat 10, 5211 EL 's-Hertogenbosch, Verzoeklocatie 2026072400455</text:p>
            <text:p text:style-name="common-al">
            <text:span text:style-name="nadrukvet">Omschrijving</text:span>: het verbouwen van drie panden</text:p>
            <text:p text:style-name="common-al">
            <text:span text:style-name="nadrukvet">Kenmerknummer</text:span>: 079619664054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160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6405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inderbroedersstraat 10-12, Omgevingsvergunning, het verbouwen van drie pand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1603</meta:user-defined>
    <meta:user-defined meta:name="OVERHEIDop.GmbID/DC.identifier">gmb-2026-361603</meta:user-defined>
    <meta:user-defined meta:name="OVERHEIDop.versieInformatie"/>
  </office:meta>
</office:document-meta>
</file>