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ondom Torenring te 's-Heer Arendskerke - Besluit op aanvraag Evenementenvergunning voor Evenementenvergunning Sraskerkse Dag op 19 september 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Goes maakt bekend dat hij op 24 juli 2026 een Evenementenvergunning heeft verleend voor Sraskerkse Dag op 19 september 2026 op de locatie Rondom Torenring te 's-Heer Arendskerke. Het besluit is geregistreerd onder nummer Z2026-00003398 / B2026-00000575.</text:p>
            <text:p text:style-name="common-al">
            <text:span text:style-name="nadrukvet">Procedure</text:span>
          </text:p>
            <text:p text:style-name="last-al">Tegen een verleende vergunning kunnen belanghebbenden tot en met 4 september 2026 een (gemotiveerd) bezwaarschrift indienen bij de de burgemeester van Goe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159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398</meta:user-defined>
    <meta:user-defined meta:name="DCTERMS.abstract">Rondom Torenring te 's-Heer Arendskerke - Besluit op aanvraag Evenementenvergunning voor Evenementenvergunning Sraskerkse Dag op 19 september 2026 </meta:user-defined>
    <dc:language>nl</dc:language>
    <meta:user-defined meta:name="OVERHEIDop.locatietype/OVERHEIDop.gebiedsmarkering">Punt</meta:user-defined>
    <meta:user-defined meta:name="DC.title">Rondom Torenring te 's-Heer Arendskerke - Besluit op aanvraag Evenementenvergunning voor Evenementenvergunning Sraskerkse Dag op 19 september 2026</meta:user-defined>
    <meta:user-defined meta:name="DCTERMS.W3CDTF/DCTERMS.available">2026-07-28</meta:user-defined>
    <meta:user-defined meta:name="DCTERMS.W3CDTF/OVERHEIDop.jaargang">2026</meta:user-defined>
    <meta:user-defined meta:name="OVERHEIDop.publicationIssue">361595</meta:user-defined>
    <meta:user-defined meta:name="OVERHEIDop.GmbID/DC.identifier">gmb-2026-361595</meta:user-defined>
    <meta:user-defined meta:name="OVERHEIDop.versieInformatie"/>
  </office:meta>
</office:document-meta>
</file>