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glastuinbouwbedrijf (reconstructie afwijken omgevingsplan), Van der Dussenlaan nabij 20 t/m 24, Steekelenburglaan nabij 9, 11 en 14A, Van Paassenlaan nabij 15 te Kwintsheul en Middenzwet nabij 29 t/m 51 en 51A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5 juni 2026.</text:p>
            <text:p text:style-name="common-al">
            <text:span text:style-name="nadrukvet">Dossiernummer: </text:span>Z2026-00004934</text:p>
            <text:p text:style-name="common-al">
            <text:span text:style-name="nadrukvet">Omschrijving: </text:span>het oprichten van een glastuinbouwbedrijf (reconstructie afwijken omgevingsplan)</text:p>
            <text:p text:style-name="common-al">
            <text:span text:style-name="nadrukvet">Locatie: </text:span>Van der Dussenlaan nabij 20 t/m 24, Steekelenburglaan nabij 9, 11 en 14A, Van Paassenlaan nabij 15 te Kwintsheul en Middenzwet nabij 29 t/m 51 en 51A Wateringen</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Omgevingsplanactiviteit uitvoeren van een werk, niet zijnde bouwwerk, of werkzaamheid</text:p>
              </text:list-item>
              <text:list-item text:style-override="id1-3-2-1-1-6-3">
                <text:number>•</text:number>
                <text:p text:style-name="al">Omgevingsplanactiviteit afwijken van de regels in het omgevingspla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157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7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7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6-00004934</meta:user-defined>
    <meta:user-defined meta:name="DCTERMS.abstract">Van der Dussenlaan nabij 20 t/m 24, Steekelenburglaan nabij 9, 11 en 14A, Van Paassenlaan nabij 15 te Kwintsheul en Middenzwet nabij 29 t/m 51 en 51A Wateringen</meta:user-defined>
    <dc:language>nl</dc:language>
    <meta:user-defined meta:name="OVERHEIDop.locatietype/OVERHEIDop.gebiedsmarkering">Vlak</meta:user-defined>
    <meta:user-defined meta:name="DC.title">Aanvraag Omgevingsvergunning ontvangen voor het oprichten van een glastuinbouwbedrijf (reconstructie afwijken omgevingsplan), Van der Dussenlaan nabij 20 t/m 24, Steekelenburglaan nabij 9, 11 en 14A, Van Paassenlaan nabij 15 te Kwintsheul en Middenzwet nabij 29 t/m 51 en 51A Wateringen</meta:user-defined>
    <meta:user-defined meta:name="DCTERMS.W3CDTF/DCTERMS.available">2026-07-28</meta:user-defined>
    <meta:user-defined meta:name="DCTERMS.W3CDTF/OVERHEIDop.jaargang">2026</meta:user-defined>
    <meta:user-defined meta:name="OVERHEIDop.publicationIssue">361574</meta:user-defined>
    <meta:user-defined meta:name="OVERHEIDop.GmbID/DC.identifier">gmb-2026-361574</meta:user-defined>
    <meta:user-defined meta:name="OVERHEIDop.versieInformatie"/>
  </office:meta>
</office:document-meta>
</file>