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aarding melding in het kader van het besluit activiteiten leefomgeving, Grote Bosweg 3, 6276 PK Heijenra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juli 2026 is een melding ontvangen in het Besluit activiteiten leefomgeving (Bal) voor Toepassen van grond en baggerspecie | Melding Besluit bodemkwaliteit op de locatie Grote Bosweg 3, 6276 PK Heijenrath. De melding is geregistreerd onder zaaknummer Z2026-00000444. De melding is aanvaard. Omdat het een melding betreft kunt u geen zienswijze of bezwaar indienen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6156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6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6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ulpen-Wittem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00444</meta:user-defined>
    <meta:user-defined meta:name="DCTERMS.abstract">Betreft: Melding op de locatie Grote Bosweg 3, 6276 PK Heijenrath</meta:user-defined>
    <dc:language>nl</dc:language>
    <meta:user-defined meta:name="OVERHEIDop.locatietype/OVERHEIDop.gebiedsmarkering">Punt</meta:user-defined>
    <meta:user-defined meta:name="DC.title">Kennisgeving aanvaarding melding in het kader van het besluit activiteiten leefomgeving, Grote Bosweg 3, 6276 PK Heijenrath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568</meta:user-defined>
    <meta:user-defined meta:name="OVERHEIDop.GmbID/DC.identifier">gmb-2026-361568</meta:user-defined>
    <meta:user-defined meta:name="OVERHEIDop.versieInformatie"/>
  </office:meta>
</office:document-meta>
</file>