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Pastorielaan 4 9901CE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24 juli 2026 een besluit genomen op de aanvraag met zaaknummer Z2026-00001706 voor het realiseren van een koppelplaats op de locatie Pastorielaan 4 9901CE Appingedam. Dit is inclusief besluit hogere waarde wegverkeerslawaai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6156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6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6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706</meta:user-defined>
    <meta:user-defined meta:name="DCTERMS.abstract">24 juli 2026 verleend voor het realiseren van een koppelplaats op de locatie Pastorielaan 4 9901CE Appingedam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p aanvraag omgevingsvergunning Pastorielaan 4 9901CE Appinge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1563</meta:user-defined>
    <meta:user-defined meta:name="OVERHEIDop.GmbID/DC.identifier">gmb-2026-361563</meta:user-defined>
    <meta:user-defined meta:name="OVERHEIDop.versieInformatie"/>
  </office:meta>
</office:document-meta>
</file>