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Raadhuisstraat 3, 3241CP Middelhar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juli 2026 een besluit genomen op de aanvraag met zaaknummer Z2026-00865 voor een omgevingsvergunning betreffende het wijzigen van de voorgevel op locatie Raadhuisstraat 3, 3241CP Middelharnis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615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65</meta:user-defined>
    <dc:language>nl</dc:language>
    <meta:user-defined meta:name="OVERHEIDop.locatietype/OVERHEIDop.gebiedsmarkering">Vlak</meta:user-defined>
    <meta:user-defined meta:name="DC.title">Kennisgeving besluit op aanvraag omgevingsvergunning Raadhuisstraat 3, 3241CP Middelharnis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548</meta:user-defined>
    <meta:user-defined meta:name="OVERHEIDop.GmbID/DC.identifier">gmb-2026-361548</meta:user-defined>
    <meta:user-defined meta:name="OVERHEIDop.versieInformatie"/>
  </office:meta>
</office:document-meta>
</file>